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4_10_23"/><text:bookmark-start text:name="__RefHeading___NoTitle_1"/><text:bookmark-start text:name="section"/>04/10/23<text:bookmark-end text:name="__RefHeading___NoTitle_1"/><text:bookmark-end text:name="section"/></text:h>
      <text:h text:style-name="Heading_20_2" text:outline-level="2"><text:bookmark-start text:name="__RefHeading___questions_sur_le_dnb_blanc_p_129_a_faire_2"/><text:bookmark-start text:name="questions_sur_le_dnb_blanc_p_129_a_faire"/>1. Questions sur le DNB Blanc p 129 à faire<text:bookmark-end text:name="__RefHeading___questions_sur_le_dnb_blanc_p_129_a_faire_2"/><text:bookmark-end text:name="questions_sur_le_dnb_blanc_p_129_a_faire"/></text:h>
      <text:p text:style-name="Text_20_body">Sujet</text:p>
      <text:p text:style-name="Text_20_body">Correction</text:p>
      <text:h text:style-name="Heading_20_2" text:outline-level="2"><text:bookmark-start text:name="__RefHeading___tp_puissance_3"/><text:bookmark-start text:name="tp_puissance"/>2. TP Puissance<text:bookmark-end text:name="__RefHeading___tp_puissance_3"/><text:bookmark-end text:name="tp_puissance"/></text:h>
      <text:p text:style-name="Text_20_body">Il correspond à l'activité qui est à faire pour la semaine prochaine.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1 p 13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2:53</meta:creation-date>
    <dc:creator>Generated</dc:creator>
    <dc:date>2026-09-02T03::12:53</dc:date>
    <dc:language>en-US</dc:language>
    <meta:editing-cycles>1</meta:editing-cycles>
    <meta:editing-duration>PT0S</meta:editing-duration>
    <dc:title>3eme:2023-2024:semaine_du_04_10_23</dc:title>
  </office:meta>
</office:document-meta>
</file>