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6_03_24"/><text:bookmark-start text:name="__RefHeading___NoTitle_1"/><text:bookmark-start text:name="section"/>06/03/24<text:bookmark-end text:name="__RefHeading___NoTitle_1"/><text:bookmark-end text:name="section"/></text:h>
      <text:h text:style-name="Heading_20_2" text:outline-level="2"><text:bookmark-start text:name="__RefHeading___correction_du_test_2"/><text:bookmark-start text:name="correction_du_test"/>1. Correction du test<text:bookmark-end text:name="__RefHeading___correction_du_test_2"/><text:bookmark-end text:name="correction_du_test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a masse s'exprime en kg.</text:p><text:p text:style-name="Text_20_body">2. Je cherche le poids de cette personne</text:p><text:p text:style-name="Text_20_body">Je connais la masse m = 75 kg et g = 10 N/kg</text:p><text:p text:style-name="Text_20_body">Je calcule P = m x g      P en N, m en kg et g en N/kg</text:p><text:p text:style-name="Text_20_body">P = 75 x 10 = 750 N</text:p><text:p text:style-name="Text_20_body">Conclusion : le poids est de 750 N</text:p><text:p text:style-name="Text_20_body">3.</text:p><table:table table:style-name="Table"><table:table-column/><table:table-column/><table:table-row><table:table-cell office:value-type="string" table:style-name="tablecell"><text:p text:style-name="tablealignleft">Poids en N</text:p></table:table-cell><table:table-cell office:value-type="string" table:style-name="tablecell"><text:p text:style-name="tablealignleft">longueur de la flèche</text:p></table:table-cell></table:table-row><table:table-row><table:table-cell office:value-type="string" table:style-name="tablecell"><text:p text:style-name="tablealignleft">750 N</text:p></table:table-cell><table:table-cell office:value-type="string" table:style-name="tablecell"><text:p text:style-name="tablealignleft">? cm</text:p></table:table-cell></table:table-row><table:table-row><table:table-cell office:value-type="string" table:style-name="tablecell"><text:p text:style-name="tablealignleft">200 N</text:p></table:table-cell><table:table-cell office:value-type="string" table:style-name="tablecell"><text:p text:style-name="tablealignleft">1 cm</text:p></table:table-cell></table:table-row></table:table><text:p text:style-name="Text_20_body">750 x 1 / 200 = 3,75 cm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48:39</meta:creation-date>
    <dc:creator>Generated</dc:creator>
    <dc:date>2026-09-02T04::48:39</dc:date>
    <dc:language>en-US</dc:language>
    <meta:editing-cycles>1</meta:editing-cycles>
    <meta:editing-duration>PT0S</meta:editing-duration>
    <dc:title>3eme:2023-2024:semaine_du_06_03_24</dc:title>
  </office:meta>
</office:document-meta>
</file>