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1_10_23"/><text:bookmark-start text:name="__RefHeading___semaine_du_11_10_2023_1"/><text:bookmark-start text:name="semaine_du_11_10_2023"/>Semaine du 11/10/2023<text:bookmark-end text:name="__RefHeading___semaine_du_11_10_2023_1"/><text:bookmark-end text:name="semaine_du_11_10_2023"/></text:h>
      <text:h text:style-name="Heading_20_2" text:outline-level="2"><text:bookmark-start text:name="__RefHeading___correction_de_l_activite_2"/><text:bookmark-start text:name="correction_de_l_activite"/>1. Correction de l'activité<text:bookmark-end text:name="__RefHeading___correction_de_l_activite_2"/><text:bookmark-end text:name="correction_de_l_activite"/></text:h>
      <text:p text:style-name="Text_20_body">Activité 1 p 132</text:p>
      <text:h text:style-name="Heading_20_2" text:outline-level="2"><text:bookmark-start text:name="__RefHeading___lecon_sur_la_puissance_electrique_3"/><text:bookmark-start text:name="lecon_sur_la_puissance_electrique"/>2. Leçon sur la puissance électrique<text:bookmark-end text:name="__RefHeading___lecon_sur_la_puissance_electrique_3"/><text:bookmark-end text:name="lecon_sur_la_puissance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VIIIa : Puissance électrique</text:span></text:p><text:p text:style-name="Text_20_body"><text:span text:style-name="Strong_20_Emphasis">I. La puissance électrique</text:span></text:p><text:p text:style-name="Text_20_body"><text:span text:style-name="Strong_20_Emphasis">1. Étude d’une plaque signalétique</text:span></text:p><text:p text:style-name="Text_20_body">Sur tout appareil électrique on trouve une plaque signalétique portant différentes informations :</text:p><text:p text:style-name="Text_20_body">- 230V AC : C’est la <text:span text:style-name="Strong_20_Emphasis">tension nominale</text:span> d’alimentation. (Pour fonctionner correctement cet appareil doit être alimenté avec une tension alternative de valeur efficace 230V)</text:p><text:p text:style-name="Text_20_body">- 50 Hz : C’est la <text:span text:style-name="Strong_20_Emphasis">fréquence nominale</text:span><text:span text:style-name="Strong_20_Emphasis">.</text:span> que doit avoir la tension d’alimentation.</text:p><text:p text:style-name="Text_20_body">- 1900 W : C’est la <text:span text:style-name="Strong_20_Emphasis">puissance nominale</text:span> de cet appareil.</text:p><text:p text:style-name="Text_20_body"><text:span text:style-name="Strong_20_Emphasis">2. Notation et unité.</text:span></text:p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cell"><text:p text:style-name="tablealignleft"> <text:line-break/>Grandeur physique</text:p></table:table-cell><table:table-cell office:value-type="string" table:style-name="tablecell"><text:p text:style-name="tablealignleft"> <text:line-break/>Symbole de la grandeur physique</text:p></table:table-cell><table:table-cell office:value-type="string" table:style-name="tablecell"><text:p text:style-name="tablealignleft"> <text:line-break/>Unité</text:p></table:table-cell><table:table-cell office:value-type="string" table:style-name="tablecell"><text:p text:style-name="tablealignleft"> <text:line-break/>Symbole de l'unité</text:p></table:table-cell><table:table-cell office:value-type="string" table:style-name="tablecell"><text:p text:style-name="tablealignleft"> <text:line-break/>Appareil de mesure</text:p></table:table-cell><table:table-cell office:value-type="string" table:style-name="tablecell"><text:p text:style-name="tablealignleft"> <text:line-break/>Puissance</text:p></table:table-cell><table:table-cell office:value-type="string" table:style-name="tablecell"><text:p text:style-name="tablealignleft"> <text:line-break/>P</text:p></table:table-cell><table:table-cell office:value-type="string" table:style-name="tablecell"><text:p text:style-name="tablealignleft"> <text:line-break/>Watt</text:p></table:table-cell><table:table-cell office:value-type="string" table:style-name="tablecell"><text:p text:style-name="tablealignleft"> <text:line-break/>W</text:p></table:table-cell><table:table-cell office:value-type="string" table:style-name="tablecell"><text:p text:style-name="tablealignleft"> <text:line-break/>Wattmètre..</text:p></table:table-cell></table:table-row></table:table><text:p text:style-name="Text_20_body">Exemples :</text:p><text:p text:style-name="Text_20_body">- sèche cheveux 1500W</text:p><text:p text:style-name="Text_20_body">- lampe à économie d’énergie 20W</text:p><text:p text:style-name="Text_20_body">- lampe à filament 100W</text:p><text:p text:style-name="Text_20_body">- radio 5W</text:p><text:p text:style-name="Text_20_body">- four 3000W</text:p><text:p text:style-name="Text_20_body"><text:span text:style-name="Strong_20_Emphasis">3. Calcul de puissance.</text:span></text:p><text:p text:style-name="Text_20_body">La puissance électrique dépend à la fois de la tension U d’alimentation et de l’intensité I, pour tout les appareils alimentés en continu on a la formule :</text:p><text:p text:style-name="Text_20_body"><text:span text:style-name="Strong_20_Emphasis">P = U x I</text:span></text:p><text:p text:style-name="Text_20_body"><text:span text:style-name="Strong_20_Emphasis">P en W</text:span></text:p><text:p text:style-name="Text_20_body"><text:span text:style-name="Strong_20_Emphasis">U en V</text:span></text:p><text:p text:style-name="Text_20_body"><text:span text:style-name="Strong_20_Emphasis">I en A</text:span></text:p><text:p text:style-name="Text_20_body">Si U = 6V et I = 100mA = 0,1A</text:p><text:p text:style-name="Text_20_body"><text:span text:style-name="Strong_20_Emphasis">II. Qu'est-ce que la puissance ?</text:span></text:p><text:p text:style-name="Text_20_body">Pour une lampe : Elle a un rapport avec la « luminosité » de la lampe. Attention on ne peut pas comparer la puissance d'une lampe à économie d'énergie et une lampe à filament : ce n'est pas la même technologie.</text:p><text:p text:style-name="Text_20_body">Pour un radiateur : Plus un radiateur est puissant, plus il peut fournir de chaleur pendant un certains temps.</text:p></table:table-cell></table:table-row></table:table></draw:text-box></draw:frame></text:p>
      <text:h text:style-name="Heading_20_2" text:outline-level="2"><text:bookmark-start text:name="__RefHeading___exercices_faits_en_classe_4"/><text:bookmark-start text:name="exercices_faits_en_classe"/>3. Exercices faits en classe<text:bookmark-end text:name="__RefHeading___exercices_faits_en_classe_4"/><text:bookmark-end text:name="exercices_faits_en_classe"/></text:h>
      <text:p text:style-name="Text_20_body">Ex 4 p 142<text:line-break/>
a. Puissance nécessaire pour que l'appareil fonctionne normalement.<text:line-break/>
b. 2W et 0,6W<text:line-break/>
c. La plus puissance (2W) brillera le plus.</text:p>
      <text:p text:style-name="Text_20_body">Ex 5 p 142<text:line-break/>
a.<text:line-break/>
b. J’écris la formule permettant de calculer la puissance<text:line-break/>
P = U x I<text:line-break/>
P en W<text:line-break/>
U en V ; U = 5,98V<text:line-break/>
I en A ; I = 0,60A<text:line-break/>
P = 5,98 x 0,3 = 1,794W<text:line-break/>
La puissance de cette lampe est de 1,794W.<text:line-break/>
d. C'est environ la valeur de la puissance nominale de cette lampe 1,8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8:19</meta:creation-date>
    <dc:creator>Generated</dc:creator>
    <dc:date>2026-09-02T05::58:19</dc:date>
    <dc:language>en-US</dc:language>
    <meta:editing-cycles>1</meta:editing-cycles>
    <meta:editing-duration>PT0S</meta:editing-duration>
    <dc:title>3eme:2023-2024:semaine_du_11_10_23</dc:title>
  </office:meta>
</office:document-meta>
</file>