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5_11_23"/><text:bookmark-start text:name="__RefHeading___semaine_du_15_11_2023_1"/><text:bookmark-start text:name="semaine_du_15_11_2023"/>Semaine du 15/11/2023<text:bookmark-end text:name="__RefHeading___semaine_du_15_11_2023_1"/><text:bookmark-end text:name="semaine_du_15_11_2023"/></text:h>
      <text:h text:style-name="Heading_20_2" text:outline-level="2"><text:bookmark-start text:name="__RefHeading___correction_du_tp_energie_puissance_2"/><text:bookmark-start text:name="correction_du_tp_energie_puissance"/>1. Correction du TP énergie puissance<text:bookmark-end text:name="__RefHeading___correction_du_tp_energie_puissance_2"/><text:bookmark-end text:name="correction_du_tp_energie_puissan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rreurs faites</text:p><text:list text:style-name="List_20_1" text:continue-numbering="false"><text:list-item><text:p text:style-name="List_20_1_Content_First"> Avoir inversé E et t</text:p></text:list-item><text:list-item><text:p text:style-name="List_20_1_Content_Last"> Ne pas avoir écrit E en Wh et t en h</text:p></text:list-item></text:list><text:p text:style-name="Text_20_body">2.</text:p><text:list text:style-name="List_20_1" text:continue-numbering="false"><text:list-item><text:p text:style-name="List_20_1_Content_First"> Avoir inversé E et t. E est en asb</text:p></text:list-item><text:list-item><text:p text:style-name="List_20_1_Content"> Manque le titre, les noms des axes, les unités</text:p></text:list-item><text:list-item><text:p text:style-name="List_20_1_Content"> Les points en forme de + au lieu de x</text:p></text:list-item><text:list-item><text:p text:style-name="List_20_1_Content"> Les points pas au bon endroit</text:p></text:list-item><text:list-item><text:p text:style-name="List_20_1_Content_Last"> Avoir mis les valeurs du tableau sur les axes au lieu de graduer</text:p></text:list-item></text:list><text:p text:style-name="Text_20_body">3. On a obtenu une droite qui passe par l'origine donc E est proportionnel à t.</text:p><text:list text:style-name="List_20_1" text:continue-numbering="false"><text:list-item><text:p text:style-name="LastListParagraph_List_20_1_Content_First"> On ne dit pas “c'est proportionnel” ou “le graphique est proportionnel”</text:p></text:list-item></text:list><text:p text:style-name="Text_20_body">4. Pour un point sur la droite du graphique, on fait </text:p><text:p text:style-name="Text_20_body">On doit trouver un résultat proche de 500W, la puissance nominale du réchaud.</text:p><text:list text:style-name="List_20_1" text:continue-numbering="false"><text:list-item><text:p text:style-name="List_20_1_Content_First"> t doit être en heure et pas en seconde</text:p></text:list-item><text:list-item><text:p text:style-name="List_20_1_Content"> l'unité du résultat est en W, pas en Wh</text:p></text:list-item><text:list-item><text:p text:style-name="List_20_1_Content_Last"> il ne faut pas trop arrondir le temps en heure</text:p></text:list-item></text:list><text:p text:style-name="Text_20_body">5. On doit trouve un résultat proche de P = 500W quand on fait , la formule est évidente</text:p></table:table-cell></table:table-row></table:table></draw:text-box></draw:frame></text:p>
      <text:h text:style-name="Heading_20_2" text:outline-level="2"><text:bookmark-start text:name="__RefHeading___lecon_chapitre_viiibl_energie_electrique_3"/><text:bookmark-start text:name="lecon_chapitre_viiibl_energie_electrique"/>2. Leçon chapitre VIIIb : l'énergie électrique<text:bookmark-end text:name="__RefHeading___lecon_chapitre_viiibl_energie_electrique_3"/><text:bookmark-end text:name="lecon_chapitre_viiibl_energie_electriqu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VIIIb : L'énergie électrique</text:span></text:p><text:p text:style-name="Text_20_body"><text:span text:style-name="Strong_20_Emphasis">I. Energie électrique</text:span>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left"> <text:line-break/>Symbole de la grandeur physique</text:p></table:table-cell><table:table-cell office:value-type="string" table:style-name="tablecell"><text:p text:style-name="tablealignleft"> <text:line-break/>Unité</text:p></table:table-cell><table:table-cell office:value-type="string" table:style-name="tablecell"><text:p text:style-name="tablealignleft"> <text:line-break/>Symbole de l'unité</text:p></table:table-cell><table:table-cell office:value-type="string" table:style-name="tablecell"><text:p text:style-name="tablealignleft"> <text:line-break/>Appareil de mesure</text:p></table:table-cell></table:table-row><table:table-row><table:table-cell office:value-type="string" table:style-name="tablecell"><text:p text:style-name="tablealignleft"> <text:line-break/>Energie</text:p></table:table-cell><table:table-cell office:value-type="string" table:style-name="tablecell"><text:p text:style-name="tablealignleft"> <text:line-break/>E</text:p></table:table-cell><table:table-cell office:value-type="string" table:style-name="tablecell"><text:p text:style-name="tablealignleft"> <text:line-break/>Joule <text:line-break/> <text:line-break/>ou <text:line-break/> <text:line-break/>kilowattheure</text:p></table:table-cell><table:table-cell office:value-type="string" table:style-name="tablecell"><text:p text:style-name="tablealignleft"> <text:line-break/>J <text:line-break/> <text:line-break/>ou <text:line-break/> <text:line-break/>kWh</text:p></table:table-cell><table:table-cell office:value-type="string" table:style-name="tablecell"><text:p text:style-name="tablealignleft"> <text:line-break/> <text:line-break/> <text:line-break/>compteur électrique</text:p></table:table-cell></table:table-row></table:table><text:p text:style-name="Text_20_body"><text:span text:style-name="Strong_20_Emphasis">II. Puissance et énergie</text:span></text:p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correction_activite_p_136_4"/><text:bookmark-start text:name="correction_activite_p_136"/>3. Correction activité p 136<text:bookmark-end text:name="__RefHeading___correction_activite_p_136_4"/><text:bookmark-end text:name="correction_activite_p_136"/></text:h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<text:span text:style-name="Strong_20_Emphasis">Activité p 136</text:span></text:p><text:p text:style-name="Text_20_body">1. L'énergie électrique est convertie en énergie thermique</text:p><text:p text:style-name="Text_20_body">2. Cellule photovoltaïque :</text:p><text:p text:style-name="Text_20_body">- Energie utile = énergie électrique 20%</text:p><text:p text:style-name="Text_20_body">- Energie inutile = énergie thermique 80%</text:p><text:p text:style-name="Text_20_body">3. Fer à lisser :</text:p><text:p text:style-name="Text_20_body">- Energie utile = énergie thermique</text:p><text:p text:style-name="Text_20_body">- Energie inutile = il n'y en a pas</text:p><text:p text:style-name="Text_20_body"> car </text:p>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<text:p text:style-name="Text_20_body">3cm pour 100J</text:p><table:table table:style-name="Table"><table:table-column/><table:table-column/><table:table-row><table:table-cell office:value-type="string" table:style-name="tablecell"><text:p text:style-name="tablealignleft">3cm</text:p></table:table-cell><table:table-cell office:value-type="string" table:style-name="tablecell"><text:p text:style-name="tablealignleft">100J</text:p></table:table-cell></table:table-row><table:table-row><table:table-cell office:value-type="string" table:style-name="tablecell"><text:p text:style-name="tablealignleft">?cm</text:p></table:table-cell><table:table-cell office:value-type="string" table:style-name="tablecell"><text:p text:style-name="tablealignleft">20J</text:p></table:table-cell></table:table-row></table:table><text:p text:style-name="Text_20_body">Pour J, il faut une barre de 20 x 3 / 100 = 0,6cm</text:p><text:p text:style-name="Text_20_body">5. 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10 p 143</text:p>
      <text:p text:style-name="Text_20_body">Ex 12 p 143</text:p>
      <text:p text:style-name="Text_20_body">DS sur Chp VIIIa Puissance et VIIIb énergie électr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41:58</meta:creation-date>
    <dc:creator>Generated</dc:creator>
    <dc:date>2026-09-02T08::41:58</dc:date>
    <dc:language>en-US</dc:language>
    <meta:editing-cycles>1</meta:editing-cycles>
    <meta:editing-duration>PT0S</meta:editing-duration>
    <dc:title>3eme:2023-2024:semaine_du_15_11_23</dc:title>
  </office:meta>
</office:document-meta>
</file>