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31_01_24"/><text:bookmark-start text:name="__RefHeading___NoTitle_1"/><text:bookmark-start text:name="section"/>31/01/23<text:bookmark-end text:name="__RefHeading___NoTitle_1"/><text:bookmark-end text:name="section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p 83</text:p>
      <text:h text:style-name="Heading_20_2" text:outline-level="2"><text:bookmark-start text:name="__RefHeading___lecon_sur_le_poids_3"/><text:bookmark-start text:name="lecon_sur_le_poids"/>2. Leçon sur le poids<text:bookmark-end text:name="__RefHeading___lecon_sur_le_poids_3"/><text:bookmark-end text:name="lecon_sur_le_poid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 : Poids et masse</text:span></text:p><text:p text:style-name="Text_20_body"><text:span text:style-name="Strong_20_Emphasis">I. Le poids d'un objet</text:span></text:p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p text:style-name="Text_20_body"><text:span text:style-name="Strong_20_Emphasis">II. Poids et masse</text:span></text:p><text:p text:style-name="Text_20_body">Le poids est une force :</text:p><text:p text:style-name="Text_20_body">- point d'application : le centre de gravité de l'objet</text:p><text:p text:style-name="Text_20_body">- direction : la verticale</text:p><text:p text:style-name="Text_20_body">- sens : de haut en bas, l'objet est attirée vers la Terre</text:p><text:p text:style-name="Text_20_body">- valeur : </text:p><text:p text:style-name="Text_20_body">P : poids en N</text:p><text:p text:style-name="Text_20_body">m : masse en kg</text:p><text:p text:style-name="Text_20_body">g : intensité de la pesanteur en N/kg</text:p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3:37</meta:creation-date>
    <dc:creator>Generated</dc:creator>
    <dc:date>2026-09-02T11::53:37</dc:date>
    <dc:language>en-US</dc:language>
    <meta:editing-cycles>1</meta:editing-cycles>
    <meta:editing-duration>PT0S</meta:editing-duration>
    <dc:title>3eme:2023-2024:semaine_du_31_01_24</dc:title>
  </office:meta>
</office:document-meta>
</file>