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e077fb1737c60d1186ac9146664b7fe.png"/>
  <manifest:file-entry manifest:media-type="image/png" manifest:full-path="Pictures/23e1936e6bda604c76e4d510cf282fce.png"/>
  <manifest:file-entry manifest:media-type="image/png" manifest:full-path="Pictures/2306f10d73497f71dc0341fc486966f0.png"/>
  <manifest:file-entry manifest:media-type="image/png" manifest:full-path="Pictures/d401436c9347ee50c9d0550be97f96eb.png"/>
  <manifest:file-entry manifest:media-type="image/png" manifest:full-path="Pictures/ffd3ef77f9e1fc5f947275aeb03c9df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3eme:chapitre_ii_la_puissance_electrique:tp_virtuel"/><text:bookmark-start text:name="__RefHeading___tp_virtuel_1"/><text:bookmark-start text:name="tp_virtuel"/>TP Virtuel<text:bookmark-end text:name="__RefHeading___tp_virtuel_1"/><text:bookmark-end text:name="tp_virtuel"/></text:h>
      <text:p text:style-name="Text_20_body">Nous allons utiliser ce logiciel :</text:p>
      <text:p text:style-name="Text_20_body">https://phet.colorado.edu/fr/simulation/circuit-construction-kit-dc-virtual-lab</text:p>
      <text:h text:style-name="Heading_20_1" text:outline-level="1"><text:bookmark-start text:name="__RefHeading___creer_le_dossier_physique_2"/><text:bookmark-start text:name="creer_le_dossier_physique"/>1. Créer le dossier Physique<text:bookmark-end text:name="__RefHeading___creer_le_dossier_physique_2"/><text:bookmark-end text:name="creer_le_dossier_physique"/></text:h>
      <text:p text:style-name="Text_20_body">Dans votre zone personnelle, créer un dossier Physique pour y déposer les images que vous enverrez par la suite.</text:p>
      <text:p text:style-name="Text_20_body"><draw:frame draw:style-name="media" draw:name="0" text:anchor-type="as-char" draw:z-index="0" svg:width="12.726458333333cm" svg:height="12.038541666667cm"><draw:image xlink:href="Pictures/2e077fb1737c60d1186ac9146664b7fe.png" xlink:type="simple" xlink:show="embed" xlink:actuate="onLoad"/></draw:frame></text:p>
      <text:p text:style-name="Text_20_body">puis</text:p>
      <text:p text:style-name="Text_20_body"><draw:frame draw:style-name="media" draw:name="1" text:anchor-type="as-char" draw:z-index="1" svg:width="3.571875cm" style:rel-width="100%" svg:height="1.1377083333333cm" style:rel-height="scale"><draw:image xlink:href="Pictures/23e1936e6bda604c76e4d510cf282fce.png" xlink:type="simple" xlink:show="embed" xlink:actuate="onLoad"/></draw:frame></text:p>
      <text:h text:style-name="Heading_20_1" text:outline-level="1"><text:bookmark-start text:name="__RefHeading___travail_a_faire_3"/><text:bookmark-start text:name="travail_a_faire"/>2. Travail à faire<text:bookmark-end text:name="__RefHeading___travail_a_faire_3"/><text:bookmark-end text:name="travail_a_faire"/></text:h>
      <text:p text:style-name="Text_20_body">On ne peut pas régler la puissance de la lampe dans le logiciel, seulement la résistance. Pour simuler différentes lampes, on changera la résistance de la lampe en cliquant dessus et en déplaçant le curseur.</text:p>
      <text:p text:style-name="Text_20_body">Nous allons utiliser 3 lampes :</text:p>
      <text:p text:style-name="Text_20_body">La lampe 5V 2W : <draw:frame draw:style-name="media" draw:name="2" text:anchor-type="as-char" draw:z-index="2" svg:width="12.197291666667cm" svg:height="8.5989583333333cm"><draw:image xlink:href="Pictures/2306f10d73497f71dc0341fc486966f0.png" xlink:type="simple" xlink:show="embed" xlink:actuate="onLoad"/></draw:frame></text:p>
      <text:p text:style-name="Text_20_body">La lampe 5V 1W : <draw:frame draw:style-name="media" draw:name="3" text:anchor-type="as-char" draw:z-index="3" svg:width="12.250208333333cm" svg:height="8.016875cm"><draw:image xlink:href="Pictures/d401436c9347ee50c9d0550be97f96eb.png" xlink:type="simple" xlink:show="embed" xlink:actuate="onLoad"/></draw:frame></text:p>
      <text:p text:style-name="Text_20_body">La lampe 5V 5W : <draw:frame draw:style-name="media" draw:name="4" text:anchor-type="as-char" draw:z-index="4" svg:width="12.22375cm" svg:height="9.604375cm"><draw:image xlink:href="Pictures/ffd3ef77f9e1fc5f947275aeb03c9df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7::03:54</meta:creation-date>
    <dc:creator>Generated</dc:creator>
    <dc:date>2026-09-02T07::03:54</dc:date>
    <dc:language>en-US</dc:language>
    <meta:editing-cycles>1</meta:editing-cycles>
    <meta:editing-duration>PT0S</meta:editing-duration>
    <dc:title>3eme:chapitre_ii_la_puissance_electrique:tp_virtuel</dc:title>
  </office:meta>
</office:document-meta>
</file>