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5e38705a25b0f373b21d04fded0d0d.png"/>
  <manifest:file-entry manifest:media-type="image/png" manifest:full-path="Pictures/d027225fd6304f66a4ca8b81806c93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i_l_energie_electrique:bilans_energetiques"/><text:bookmark-start text:name="__RefHeading___comment_construire_un_diagramme_energetique_1"/><text:bookmark-start text:name="comment_construire_un_diagramme_energetique"/>Comment construire un diagramme énergétique ?<text:bookmark-end text:name="__RefHeading___comment_construire_un_diagramme_energetique_1"/><text:bookmark-end text:name="comment_construire_un_diagramme_energetique"/></text:h>
      <text:p text:style-name="Text_20_body">L'énergie est une grandeur abstraite (=que l'on peut seulement imaginer).<text:line-break/>
Sa quantité est constante dans l'Univers. On ne peut ni en fabriquer ni en détruire : on dit qu'elle se conserve.<text:line-break/>
L'unité de l'énergie est le Joule (J).<text:line-break/>
L'énergie peut exister sous différentes formes :<text:line-break/>
- énergie lumineuse<text:line-break/>
- énergie chimique<text:line-break/>
- énergie mécanique (de mouvement par exemple)<text:line-break/>
- énergie thermique<text:line-break/>
- …</text:p>
      <text:p text:style-name="Text_20_body">L'énergie peut changer de forme : elle est convertie d'une forme en une autre.<text:line-break/>
Exemple : une lampe électrique convertit de l'énergie électrique et énergie lumineuse et en énergie thermique.</text:p>
      <text:p text:style-name="Text_20_body">L'énergie est ce qui permet de faire des changements. Dès qu'il y a un changement, une modification de quelque chose, il y a transfert d'énergie d'un endroit à un autre et/ou changement de forme d'énergie.</text:p>
      <text:p text:style-name="Text_20_body">Un objet pourra échanger de l'énergie avec un autre objet. Un objet pourra gagner de l'énergie ou en perdre.</text:p>
      <text:p text:style-name="Text_20_body">Quand on étudie un système du point de vue énergétique, on peut distinguer les transferts et les<text:line-break/>
convertisseurs d’énergie :<text:line-break/>
- les transferts seront représentés dans des rectangles<text:line-break/>
- les convertisseurs par des ronds<text:line-break/>
On indiquera toujours l’énergie qui entre, celle qui sort et celle qui est perdue par des flèches.</text:p>
      <text:p text:style-name="Text_20_body"><draw:frame draw:style-name="media" draw:name="0" text:anchor-type="as-char" draw:z-index="0" svg:width="7.4083333333333cm" style:rel-width="100%" svg:height="3.6247916666667cm" style:rel-height="scale"><draw:image xlink:href="Pictures/3e5e38705a25b0f373b21d04fded0d0d.png" xlink:type="simple" xlink:show="embed" xlink:actuate="onLoad"/></draw:frame></text:p>
      <text:p text:style-name="Text_20_body"><text:span text:style-name="Strong_20_Emphasis">La lampe :</text:span></text:p>
      <text:p text:style-name="Text_20_body"><draw:frame draw:style-name="media" draw:name="1" text:anchor-type="as-char" draw:z-index="1" svg:width="12.22375cm" svg:height="4.7889583333333cm"><draw:image xlink:href="Pictures/d027225fd6304f66a4ca8b81806c93f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5:39</meta:creation-date>
    <dc:creator>Generated</dc:creator>
    <dc:date>2026-09-01T22::05:39</dc:date>
    <dc:language>en-US</dc:language>
    <meta:editing-cycles>1</meta:editing-cycles>
    <meta:editing-duration>PT0S</meta:editing-duration>
    <dc:title>3eme:chapitre_iii_l_energie_electrique:bilans_energetiques</dc:title>
  </office:meta>
</office:document-meta>
</file>