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c132e7d8fbf5d2b6d3ebb99ca6f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9.104166666667cm" style:rel-width="100%" svg:height="15.822083333333cm" style:rel-height="scale"><draw:image xlink:href="Pictures/315c132e7d8fbf5d2b6d3ebb99ca6f26.png" xlink:type="simple" xlink:show="embed" xlink:actuate="onLoad"/></draw:frame></text:p>
      <text:p text:style-name="Text_20_body"><text:bookmark text:name="3eme:chapitre_iii_l_energie_electrique_facture_edf"/>1. Quelle est l'unité d'énergie ?</text:p>
      <text:p text:style-name="Text_20_body">2. Qu'est-ce que l'unité VA ? (B)</text:p>
      <text:p text:style-name="Text_20_body">3. Comment obtient-on le 728 ? (A)</text:p>
      <text:p text:style-name="Text_20_body">4. Que sont les heures creuses et les heures pleines ? (C)</text:p>
      <text:p text:style-name="Text_20_body">5. Comment obtient-on 42,08 ? (D)</text:p>
      <text:p text:style-name="Text_20_body">6. Que signifie HT ? (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0:07</meta:creation-date>
    <dc:creator>Generated</dc:creator>
    <dc:date>2026-09-02T00::50:07</dc:date>
    <dc:language>en-US</dc:language>
    <meta:editing-cycles>1</meta:editing-cycles>
    <meta:editing-duration>PT0S</meta:editing-duration>
    <dc:title>3eme:chapitre_iii_l_energie_electrique_facture_edf</dc:title>
  </office:meta>
</office:document-meta>
</file>