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67ce35fe56574b4ed7687842a5a6d953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3eme:chapitre_viiia_la_puissance_electrique:exercices"/><text:bookmark-start text:name="__RefHeading___exercices_1"/><text:bookmark-start text:name="exercices"/>Exercices<text:bookmark-end text:name="__RefHeading___exercices_1"/><text:bookmark-end text:name="exercices"/></text:h>
      <text:h text:style-name="Heading_20_2" text:outline-level="2"><text:bookmark-start text:name="__RefHeading___ex_4_p_142_2"/><text:bookmark-start text:name="ex_4_p_142"/>Ex 4 p 142<text:bookmark-end text:name="__RefHeading___ex_4_p_142_2"/><text:bookmark-end text:name="ex_4_p_142"/></text:h>
      <text:p text:style-name="Text_20_body">a. Puissance nécessaire pour que l'appareil fonctionne normalement.</text:p>
      <text:p text:style-name="Text_20_body">b. 2W et 0,6W</text:p>
      <text:p text:style-name="Text_20_body">c. La plus puissance (2W) brillera le plus.</text:p>
      <text:h text:style-name="Heading_20_2" text:outline-level="2"><text:bookmark-start text:name="__RefHeading___ex_5_p_142_3"/><text:bookmark-start text:name="ex_5_p_142"/>Ex 5 p 142<text:bookmark-end text:name="__RefHeading___ex_5_p_142_3"/><text:bookmark-end text:name="ex_5_p_142"/></text:h>
      <text:p text:style-name="Text_20_body">a.</text:p>
      <text:p text:style-name="Text_20_body"><draw:frame draw:style-name="media" draw:name="0" text:anchor-type="as-char" draw:z-index="0" svg:width="6.0060416666667cm" style:rel-width="100%" svg:height="6.588125cm" style:rel-height="scale"><draw:image xlink:href="Pictures/67ce35fe56574b4ed7687842a5a6d953.png" xlink:type="simple" xlink:show="embed" xlink:actuate="onLoad"/></draw:frame></text:p>
      <text:p text:style-name="Text_20_body">b.</text:p>
      <text:p text:style-name="Text_20_body">d. C'est environ la valeur de la puissance nominale de cette lampe 1,8W</text:p>
      <text:h text:style-name="Heading_20_2" text:outline-level="2"><text:bookmark-start text:name="__RefHeading___ex_7_p_142_4"/><text:bookmark-start text:name="ex_7_p_142"/>Ex 7 p 142<text:bookmark-end text:name="__RefHeading___ex_7_p_142_4"/><text:bookmark-end text:name="ex_7_p_142"/></text:h>
      <text:p text:style-name="Text_20_body">a.</text:p>
      <text:p text:style-name="Text_20_body">b. Le disjoncteur va se déclencher à partir de 16A.</text:p>
      <text:p text:style-name="Text_20_body">7,39A &lt; 16A donc le disjoncteur ne va pas se déclencher.</text:p>
      <text:p text:style-name="Text_20_body">c. Il faut un fil qui peut supporter jusqu'à 16A.</text:p>
      <text:p text:style-name="Text_20_body">Calculons la puissance limite d'un fil de ce type.</text:p>
      <text:p text:style-name="Text_20_body">P = U x I</text:p>
      <text:p text:style-name="Text_20_body">P en W</text:p>
      <text:p text:style-name="Text_20_body">U en V</text:p>
      <text:p text:style-name="Text_20_body">I en A</text:p>
      <text:p text:style-name="Text_20_body">P = 230 x 16 = 3680W</text:p>
      <text:p text:style-name="Text_20_body">Un fil de 1,5mm² de section suffira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2T02::23:08</meta:creation-date>
    <dc:creator>Generated</dc:creator>
    <dc:date>2026-09-02T02::23:08</dc:date>
    <dc:language>en-US</dc:language>
    <meta:editing-cycles>1</meta:editing-cycles>
    <meta:editing-duration>PT0S</meta:editing-duration>
    <dc:title>3eme:chapitre_viiia_la_puissance_electrique:exercices</dc:title>
  </office:meta>
</office:document-meta>
</file>