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c24563a75a599c755f63c58af4c4ed5.png"/>
  <manifest:file-entry manifest:media-type="image/png" manifest:full-path="Pictures/7b605fe8acc31aa9efbe51bdefeb61e6.png"/>
  <manifest:file-entry manifest:media-type="image/png" manifest:full-path="Pictures/73a64f6a997dd1720ec4866aa83df89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consommation_electrique"/><text:bookmark-start text:name="__RefHeading___consommation_d_un_chargeur_de_telephone_branche_mais_sans_telephone_1"/><text:bookmark-start text:name="consommation_d_un_chargeur_de_telephone_branche_mais_sans_telephone"/>Consommation d'un chargeur de téléphone branché mais sans téléphone<text:bookmark-end text:name="__RefHeading___consommation_d_un_chargeur_de_telephone_branche_mais_sans_telephone_1"/><text:bookmark-end text:name="consommation_d_un_chargeur_de_telephone_branche_mais_sans_telephone"/></text:h>
      <text:p text:style-name="Text_20_body">Il paraît qu'il ne faut pas laisser son chargeur de téléphone branché à vide.<text:line-break/>
Essayons de voir combien cela nous coûte sachant qu'il y a un certain nombre de téléphone en France !</text:p>
      <text:h text:style-name="Heading_20_2" text:outline-level="2"><text:bookmark-start text:name="__RefHeading___i._commencons_par_faire_quelques_mesures_d_energie_avec_un_compteur_d_energie_sur_un_rechaud_electrique_2"/><text:bookmark-start text:name="i._commencons_par_faire_quelques_mesures_d_energie_avec_un_compteur_d_energie_sur_un_rechaud_electrique"/>I. Commençons par faire quelques mesures d'énergie avec un compteur d'énergie sur un réchaud électrique<text:bookmark-end text:name="__RefHeading___i._commencons_par_faire_quelques_mesures_d_energie_avec_un_compteur_d_energie_sur_un_rechaud_electrique_2"/><text:bookmark-end text:name="i._commencons_par_faire_quelques_mesures_d_energie_avec_un_compteur_d_energie_sur_un_rechaud_electrique"/></text:h>
      <text:p text:style-name="Text_20_body"><draw:frame draw:style-name="media" draw:name="0" text:anchor-type="as-char" draw:z-index="0" svg:width="12.7cm" svg:height="19.182291666667cm"><draw:image xlink:href="Pictures/dc24563a75a599c755f63c58af4c4ed5.png" xlink:type="simple" xlink:show="embed" xlink:actuate="onLoad"/></draw:frame></text:p>
      <text:p text:style-name="Text_20_body"><draw:frame draw:style-name="media" draw:name="1" text:anchor-type="as-char" draw:z-index="1" svg:width="12.7cm" svg:height="5.159375cm"><draw:image xlink:href="Pictures/7b605fe8acc31aa9efbe51bdefeb61e6.png" xlink:type="simple" xlink:show="embed" xlink:actuate="onLoad"/></draw:frame></text:p>
      <text:p text:style-name="Text_20_body">On branche le réchaud électrique de chimie sur le compteur et voilà ce que l'on peut observer (regarder la vidéo en entier et noter quelques valeurs qui vous paraissent importantes…) :</text:p>
      <text:p text:style-name="Text_20_body">1. Faire un tableau et prendre des mesures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E en Wh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 en s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 en h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2. Tracer E en fonction de t.</text:p>
      <text:p text:style-name="Text_20_body">3. Que constate-t-on ? Que peut-on en déduire par rapport aux grandeurs E et t ?</text:p>
      <text:p text:style-name="Text_20_body">4. Calculer le coefficient de proportionnalité. Que représente cette valeur pour le réchaud ?</text:p>
      <text:p text:style-name="Text_20_body">5. En déduire la relation entre E, P et t.</text:p>
      <text:p text:style-name="Text_20_body">6. En regardant la fin de la vidéo, on voit que l'appareil mesure aussi l'intensité du courant I, la tension aux bornes du réchaud U et la puissance de l'appareil P. Vérifiez que la relation entre U, P et I de la leçon précédente est valable pour ces 3 valeurs.</text:p>
      <text:h text:style-name="Heading_20_2" text:outline-level="2"><text:bookmark-start text:name="__RefHeading___ii._retour_sur_le_chargeur_de_telephone_3"/><text:bookmark-start text:name="ii._retour_sur_le_chargeur_de_telephone"/>II. Retour sur le chargeur de téléphone<text:bookmark-end text:name="__RefHeading___ii._retour_sur_le_chargeur_de_telephone_3"/><text:bookmark-end text:name="ii._retour_sur_le_chargeur_de_telephone"/></text:h>
      <text:p text:style-name="Text_20_body">On branche le chargeur sur le compteur :</text:p>
      <text:p text:style-name="Text_20_body">Si on branche le chargeur sur le compteur, il reste à 0kWh, même en le laissant très longtemps : le compteur n'est pas assez sensible pour mesurer une si faible consommation électrique.<text:line-break/>
On va essayer de la calculer.<text:line-break/>
Il est nécessaire de connaître la puissance de l'appareil quand il est branché à vide.<text:line-break/>
Pour cela on mesure U et I pour le chargeur de téléphone (voltmètre à gauche, ampèremètre à droite).</text:p>
      <text:p text:style-name="Text_20_body"><draw:frame draw:style-name="media" draw:name="2" text:anchor-type="as-char" draw:z-index="2" svg:width="21.140208333333cm" style:rel-width="100%" svg:height="13.996458333333cm" style:rel-height="scale"><draw:image xlink:href="Pictures/73a64f6a997dd1720ec4866aa83df89a.png" xlink:type="simple" xlink:show="embed" xlink:actuate="onLoad"/></draw:frame></text:p>
      <text:p text:style-name="Text_20_body">1. A partir de ces deux mesures, **calculer  **la puissance de ce chargeur.<text:line-break/>
(cette formule n'est pas tout à fait correcte pour un chargeur mais on s'en contentera en 3ème ! )<text:line-break/>
2. En déduire l'énergie consommée par ce chargeur en 1 an. 1an = 365,25 jours<text:line-break/>
3. Combien est-ce que cela coûte pour 1 chargeur ? Chercher le prix du kWh sur internet.<text:line-break/>
4. Combien y a-t-il de téléphones en France et combien dépense-t-on par an en laissant le chargeur branché ?</text:p>
      <text:p text:style-name="Text_20_body">Un article de journal sur ce sujet :<text:line-break/>
http://www.slate.fr/story/11939/est-ce-bon-pour-la-planete-de-laisser-charger-son-telephone-toute-la-nuit<text:line-break/>
http://ymartin59.free.fr/wordpress/index.php/2008/04/19/la-plaie-des-adaptateurs-secteur/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2:19</meta:creation-date>
    <dc:creator>Generated</dc:creator>
    <dc:date>2026-09-01T19::12:19</dc:date>
    <dc:language>en-US</dc:language>
    <meta:editing-cycles>1</meta:editing-cycles>
    <meta:editing-duration>PT0S</meta:editing-duration>
    <dc:title>3eme:consommation_electrique</dc:title>
  </office:meta>
</office:document-meta>
</file>