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65081bc3918e81877d30f04b22a4441.png"/>
  <manifest:file-entry manifest:media-type="image/png" manifest:full-path="Pictures/c4e0ca0f409fa18dc72cf02f675fd89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cote_lecon"/><text:bookmark-start text:name="__RefHeading___cote_lecon_1"/><text:bookmark-start text:name="cote_lecon"/>Côté leçon<text:bookmark-end text:name="__RefHeading___cote_lecon_1"/><text:bookmark-end text:name="cote_lecon"/></text:h>
      <text:h text:style-name="Heading_20_2" text:outline-level="2"><text:bookmark-start text:name="__RefHeading___page_de_presentation_2"/><text:bookmark-start text:name="page_de_presentation"/>Page de présentation<text:bookmark-end text:name="__RefHeading___page_de_presentation_2"/><text:bookmark-end text:name="page_de_presentation"/></text:h>
      <text:p text:style-name="Text_20_body">- nom prénom</text:p>
      <text:p text:style-name="Text_20_body">- classe</text:p>
      <text:p text:style-name="Text_20_body">- un titre “Sciences physiques” ou “Physique Chimie” en grand</text:p>
      <text:p text:style-name="Text_20_body">- année 2022 2023</text:p>
      <text:h text:style-name="Heading_20_2" text:outline-level="2"><text:bookmark-start text:name="__RefHeading___page_de_consignes_3"/><text:bookmark-start text:name="page_de_consignes"/>Page de consignes<text:bookmark-end text:name="__RefHeading___page_de_consignes_3"/><text:bookmark-end text:name="page_de_consignes"/></text:h>
      <text:h text:style-name="Heading_20_2" text:outline-level="2"><text:bookmark-start text:name="__RefHeading___revisions_de_mecanique_de_4eme_4"/><text:bookmark-start text:name="revisions_de_mecanique_de_4eme"/>Révisions de mécanique de 4ème<text:bookmark-end text:name="__RefHeading___revisions_de_mecanique_de_4eme_4"/><text:bookmark-end text:name="revisions_de_mecanique_de_4eme"/></text:h>
      <text:p text:style-name="Text_20_body">Recopier la carte mentale p 62 63 dans le cahier côté leçon.</text:p>
      <text:h text:style-name="Heading_20_2" text:outline-level="2"><text:bookmark-start text:name="__RefHeading___revisions_de_mecanique_de_4eme_5"/><text:bookmark-start text:name="revisions_de_mecanique_de_4eme1"/>3. Révisions de mécanique de 4ème<text:bookmark-end text:name="__RefHeading___revisions_de_mecanique_de_4eme_5"/><text:bookmark-end text:name="revisions_de_mecanique_de_4eme1"/></text:h>
      <text:p text:style-name="Text_20_body">Recopier la carte mentale p 62 63 dans le cahier côté leçon.</text:p>
      <text:p text:style-name="Text_20_body"><draw:frame draw:style-name="media" draw:name="0" text:anchor-type="as-char" draw:z-index="0" svg:width="25.347083333333cm" style:rel-width="100%" svg:height="17.859375cm" style:rel-height="scale"><draw:image xlink:href="Pictures/d65081bc3918e81877d30f04b22a4441.png" xlink:type="simple" xlink:show="embed" xlink:actuate="onLoad"/></draw:frame></text:p>
      <text:h text:style-name="Heading_20_2" text:outline-level="2"><text:bookmark-start text:name="__RefHeading___chapitre_ivgravitation_universelle_et_evolution_de_l_univers_6"/><text:bookmark-start text:name="chapitre_ivgravitation_universelle_et_evolution_de_l_univers"/>Chapitre IV : gravitation universelle et évolution de l'Univers<text:bookmark-end text:name="__RefHeading___chapitre_ivgravitation_universelle_et_evolution_de_l_univers_6"/><text:bookmark-end text:name="chapitre_ivgravitation_universelle_et_evolution_de_l_univers"/></text:h>
      <text:p text:style-name="Text_20_body">(côté leçon)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Chapitre IV : Gravitation universelle et évolution de l'Univers</text:span></text:p><text:p text:style-name="Text_20_body"><text:span text:style-name="Strong_20_Emphasis">I. Qu'est-ce que la gravitation universelle ?</text:span></text:p><text:p text:style-name="Text_20_body">La gravitation est une <text:span text:style-name="Strong_20_Emphasis">interaction attractive</text:span> entre deux objets qui ont une masse. C'est une <text:span text:style-name="Strong_20_Emphasis">interaction à distance</text:span> qui dépend de la distance qui sépare les deux objets.</text:p><text:p text:style-name="Text_20_body">La gravitation gouverne tout l’**Univers ** (système solaire, étoiles, galaxies et pommes).</text:p><text:p text:style-name="Text_20_body"><text:span text:style-name="Strong_20_Emphasis">II. Les forces de gravitation</text:span></text:p><text:p text:style-name="Text_20_body">La gravitation qui s'exerce entre 2 objets A et B peut être modélisée par deux forces  et  :</text:p><text:p text:style-name="Text_20_body">- de même direction</text:p><text:p text:style-name="Text_20_body">- de même valeur</text:p><text:p text:style-name="Text_20_body">- de sens opposé.</text:p><text:p text:style-name="Text_20_body">- de valeur</text:p><text:p text:style-name="Text_20_body"> : masse de l'objet A</text:p><text:p text:style-name="Text_20_body"> : masse de l'objet B</text:p><text:p text:style-name="Text_20_body"> : distance séparant les centres de gravité des 2 objets</text:p><text:p text:style-name="Text_20_body"> : constante de gravitation </text:p><text:p text:style-name="Text_20_body">(formule à ne pas connaître par coeur mais à savoir utiliser)</text:p><text:p text:style-name="Text_20_body"><draw:frame draw:style-name="media" draw:name="1" text:anchor-type="as-char" draw:z-index="1" svg:width="7.46125cm" style:rel-width="100%" svg:height="2.8045833333333cm" style:rel-height="scale"><draw:image xlink:href="Pictures/c4e0ca0f409fa18dc72cf02f675fd89c.png" xlink:type="simple" xlink:show="embed" xlink:actuate="onLoad"/></draw:frame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1::26:36</meta:creation-date>
    <dc:creator>Generated</dc:creator>
    <dc:date>2026-09-02T11::26:36</dc:date>
    <dc:language>en-US</dc:language>
    <meta:editing-cycles>1</meta:editing-cycles>
    <meta:editing-duration>PT0S</meta:editing-duration>
    <dc:title>3eme:cote_lecon</dc:title>
  </office:meta>
</office:document-meta>
</file>