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energie_electrique:le_compteur_linky_energie_electrique"/><text:bookmark-start text:name="__RefHeading___le_compteur_electrique_linky_-_energie_electrique_1"/><text:bookmark-start text:name="le_compteur_electrique_linky_-_energie_electrique"/>Le compteur électrique Linky - Energie électrique<text:bookmark-end text:name="__RefHeading___le_compteur_electrique_linky_-_energie_electrique_1"/><text:bookmark-end text:name="le_compteur_electrique_linky_-_energie_electrique"/></text:h>
      <text:p text:style-name="Text_20_body">Sur le compteur, il est noté 1 Wh/imp. Cela signifie qu'à chaque flash lumineux, les appareils électriques de la maison ont consommé une énergie de 1Wh.</text:p>
      <text:p text:style-name="Text_20_body">1. Faire le tableau suivant.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E : Energie en Wh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t : Durée d'utilisation en s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2. Remplir le tableau en mesurant <text:span text:style-name="Strong_20_Emphasis">t</text:span> (en utilisant le chronomètre du lecteur de vidéo) et** E** (en comptant les flashs lumineux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55:46</meta:creation-date>
    <dc:creator>Generated</dc:creator>
    <dc:date>2026-09-01T23::55:46</dc:date>
    <dc:language>en-US</dc:language>
    <meta:editing-cycles>1</meta:editing-cycles>
    <meta:editing-duration>PT0S</meta:editing-duration>
    <dc:title>3eme:energie_electrique:le_compteur_linky_energie_electrique</dc:title>
  </office:meta>
</office:document-meta>
</file>