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gravitation_universelle_et_evolution_de_l_univers:lecon:start"/><text:bookmark-start text:name="__RefHeading___chapitre_ivgravitation_universelle_et_evolution_de_l_univers_1"/><text:bookmark-start text:name="chapitre_ivgravitation_universelle_et_evolution_de_l_univers"/>Chapitre IV : Gravitation universelle et évolution de l'Univers<text:bookmark-end text:name="__RefHeading___chapitre_ivgravitation_universelle_et_evolution_de_l_univers_1"/><text:bookmark-end text:name="chapitre_ivgravitation_universelle_et_evolution_de_l_univers"/></text:h>
      <text:h text:style-name="Heading_20_2" text:outline-level="2"><text:bookmark-start text:name="__RefHeading___i._qu_est-ce_que_la_gravitation_universelle_2"/><text:bookmark-start text:name="i._qu_est-ce_que_la_gravitation_universelle"/>I. Qu'est-ce que la gravitation universelle ?<text:bookmark-end text:name="__RefHeading___i._qu_est-ce_que_la_gravitation_universelle_2"/><text:bookmark-end text:name="i._qu_est-ce_que_la_gravitation_universelle"/></text:h>
      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
      <text:p text:style-name="Text_20_body">La gravitation gouverne tout l’**Univers ** (système solaire, étoiles, galaxies et pommes).</text:p>
      <text:h text:style-name="Heading_20_2" text:outline-level="2"><text:bookmark-start text:name="__RefHeading___ii._les_forces_de_gravitation_3"/><text:bookmark-start text:name="ii._les_forces_de_gravitation"/>II. Les forces de gravitation<text:bookmark-end text:name="__RefHeading___ii._les_forces_de_gravitation_3"/><text:bookmark-end text:name="ii._les_forces_de_gravitation"/></text:h>
      <text:p text:style-name="Text_20_body">La gravitation qui s'exerce entre 2 objets A et B peut être modélisée par deux forces  et  :</text:p>
      <text:p text:style-name="Text_20_body">- de même direction</text:p>
      <text:p text:style-name="Text_20_body">- de même valeur</text:p>
      <text:p text:style-name="Text_20_body">- de sens opposé.</text:p>
      <text:p text:style-name="Text_20_body">- de valeur</text:p>
      <text:p text:style-name="Text_20_body"> : masse de l'objet A</text:p>
      <text:p text:style-name="Text_20_body"> : masse de l'objet B</text:p>
      <text:p text:style-name="Text_20_body"> : distance séparant les centres de gravité des 2 objets</text:p>
      <text:p text:style-name="Text_20_body"> : constante de gravitation </text:p>
      <text:p text:style-name="Text_20_body">(formule à ne pas connaître par coeur mais à savoir utiliser)</text:p>
      <text:p text:style-name="Text_20_body"><draw:frame draw:style-name="media" draw:name="0" text:anchor-type="as-char" draw:z-index="0" svg:width="7.46125cm" style:rel-width="100%" svg:height="2.8045833333333cm" style:rel-height="scale"><draw:image xlink:href="Pictures/c4e0ca0f409fa18dc72cf02f675fd89c.png" xlink:type="simple" xlink:show="embed" xlink:actuate="onLoad"/></draw:frame></text:p>
      <text:h text:style-name="Heading_20_2" text:outline-level="2"><text:bookmark-start text:name="__RefHeading___iii._l_evolution_de_l_univers_4"/><text:bookmark-start text:name="iii._l_evolution_de_l_univers"/>III. L'évolution de l'Univers<text:bookmark-end text:name="__RefHeading___iii._l_evolution_de_l_univers_4"/><text:bookmark-end text:name="iii._l_evolution_de_l_univers"/></text:h>
      <text:p text:style-name="Text_20_body">L'Univers est né il y a 13,8 milliards d'année lors du Big Bang.</text:p>
      <text:p text:style-name="Text_20_body">Depuis, il est en expansion : les galaxies s'éloignent les unes des autres.</text:p>
      <text:p text:style-name="Text_20_body">Le système solaire s'est formé il y a 4,6 milliards d'années à partir d'un nuage de gaz et de poussières qui se sont agglomérés à cause de la grav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28</meta:creation-date>
    <dc:creator>Generated</dc:creator>
    <dc:date>2026-09-01T19::21:28</dc:date>
    <dc:language>en-US</dc:language>
    <meta:editing-cycles>1</meta:editing-cycles>
    <meta:editing-duration>PT0S</meta:editing-duration>
    <dc:title>3eme:gravitation_universelle_et_evolution_de_l_univers:lecon:start</dc:title>
  </office:meta>
</office:document-meta>
</file>