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e06a31503681c22019057abc49e2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organisation_et_transformation_de_la_matiere:revisions"/><text:bookmark-start text:name="__RefHeading___revisions_1"/><text:bookmark-start text:name="revisions"/>Révisions<text:bookmark-end text:name="__RefHeading___revisions_1"/><text:bookmark-end text:name="revisions"/></text:h>
      <text:h text:style-name="Heading_20_2" text:outline-level="2"><text:bookmark-start text:name="__RefHeading___rappelsl_air_2"/><text:bookmark-start text:name="rappelsl_air"/>RAPPELS : L'air<text:bookmark-end text:name="__RefHeading___rappelsl_air_2"/><text:bookmark-end text:name="rappelsl_air"/></text:h>
      <text:p text:style-name="Text_20_body">1. Quelle est la composition de l'air ?</text:p>
      <text:p text:style-name="Text_20_body">2. Est-ce un corps pur ou un mélange ? Justifier.</text:p>
      <text:p text:style-name="Text_20_body">3. Quel type de mélange ? Justifier.</text:p>
      <text:p text:style-name="Text_20_body">4. Quelle est la masse d'air dans la salle 3 ? Expliquer. Et si c'était de l'eau ?</text:p>
      <text:p text:style-name="Text_20_body">5. Comment expliquer qu'un gaz est compressible et pas un liquide ?</text:p>
      <text:p text:style-name="Text_20_body">6. Comment expliquer qu'un liquide prend la forme du récipient qui le contient et pas un solide ?</text:p>
      <text:h text:style-name="Heading_20_2" text:outline-level="2"><text:bookmark-start text:name="__RefHeading___rappelsformules_d_especes_chimiques_3"/><text:bookmark-start text:name="rappelsformules_d_especes_chimiques"/>RAPPELS : Formules d’espèces chimiques<text:bookmark-end text:name="__RefHeading___rappelsformules_d_especes_chimiques_3"/><text:bookmark-end text:name="rappelsformules_d_especes_chimiques"/></text:h>
      <text:p text:style-name="Text_20_body">1. Comment appelle-t-on les particules qui constituent une molécule ?</text:p>
      <text:p text:style-name="Text_20_body">2. Compléter le tableau ci-dessous regroupant les éléments les plus couramment rencontrés dans les espèces chimiques 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line-break/>Elément  </text:p>
          </table:table-cell>
          <table:table-cell office:value-type="string" table:style-name="tablecell">
            <text:p text:style-name="tablealignleft"> <text:line-break/>Carbone  </text:p>
          </table:table-cell>
          <table:table-cell office:value-type="string" table:style-name="tablecell">
            <text:p text:style-name="tablealignleft"> <text:line-break/>Hydrogène  </text:p>
          </table:table-cell>
          <table:table-cell office:value-type="string" table:style-name="tablecell">
            <text:p text:style-name="tablealignleft"> <text:line-break/>Oxygène  </text:p>
          </table:table-cell>
          <table:table-cell office:value-type="string" table:style-name="tablecell">
            <text:p text:style-name="tablealignleft"> <text:line-break/>Azote  </text:p>
          </table:table-cell>
        </table:table-row>
        <table:table-row>
          <table:table-cell office:value-type="string" table:style-name="tablecell">
            <text:p text:style-name="tablealignleft"> <text:line-break/>Position dans la classification périodiqu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line-break/>Symbol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line-break/>Représentation <text:line-break/>  <text:line-break/>de l’atome  </text:p>
          </table:table-cell>
          <table:table-cell office:value-type="string" table:style-name="tablecell"/>
          <table:table-cell office:value-type="string" table:style-name="tablecell">
            <text:p text:style-name="tablealignleft"> <text:line-break/>  <text:line-break/> <text:line-break/> <text:line-break/> <text:line-break/>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3. L’éthanol peut être utilisé comme antiseptique. La formule chimique de cette molécule est C<text:span text:style-name="sub">2</text:span> H<text:span text:style-name="sub">6</text:span> O.</text:p>
      <text:p text:style-name="Text_20_body">La composition atomique d’une molécule d’éthanol est :</text:p>
      <text:p text:style-name="Text_20_body">□ 1 atome de carbone + 2 atomes d’hydrogène + 6 atomes d’oxygène</text:p>
      <text:p text:style-name="Text_20_body">□ 2 atomes de carbone + 6 atomes d’hydrogène</text:p>
      <text:p text:style-name="Text_20_body">□ 2 atomes de carbone + 6 atomes d’hydrogène + 1 atome d’oxygène</text:p>
      <text:p text:style-name="Text_20_body">□ 2 atomes de carbone + 6 atomes d’hydrogène + 6 atomes d’oxygène</text:p>
      <text:p text:style-name="Text_20_body">4. Donner la composition de la molécule d’acide acétylsalicylique (anti-inflammatoire) sachant que sa formule est : C<text:span text:style-name="sub">9</text:span> H<text:span text:style-name="sub">8</text:span> O<text:span text:style-name="sub">4</text:span>.</text:p>
      <text:p text:style-name="Text_20_body">5. La molécule d’acide ascorbique que l’on trouve dans la vitamine C contient 6 atomes de carbone, 8 atomes d’hydrogène et 6 atomes d’oxygène. Donner sa formule.</text:p>
      <text:p text:style-name="Text_20_body">6. Voici la modélisation d’une molécule de protoxyde d’azote (gaz utilisé comme anestésiant en bloc opératoire) :</text:p>
      <text:p text:style-name="Text_20_body"><draw:frame draw:style-name="media" draw:name="0" text:anchor-type="as-char" draw:z-index="0" svg:width="7.9375cm" style:rel-width="100%" svg:height="3.7835416666667cm" style:rel-height="scale"><draw:image xlink:href="Pictures/c5e06a31503681c22019057abc49e27e.png" xlink:type="simple" xlink:show="embed" xlink:actuate="onLoad"/></draw:frame></text:p>
      <text:p text:style-name="Text_20_body">Donner sa formule.</text:p>
      <text:h text:style-name="Heading_20_2" text:outline-level="2"><text:bookmark-start text:name="__RefHeading___rappelsles_maths_4"/><text:bookmark-start text:name="rappelsles_maths"/>Rappels : les maths<text:bookmark-end text:name="__RefHeading___rappelsles_maths_4"/><text:bookmark-end text:name="rappelsles_maths"/></text:h>
      <text:p text:style-name="Text_20_body">1. Les conversions</text:p>
      <text:p text:style-name="Text_20_body">2. Les formules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7:34</meta:creation-date>
    <dc:creator>Generated</dc:creator>
    <dc:date>2026-09-02T06::17:34</dc:date>
    <dc:language>en-US</dc:language>
    <meta:editing-cycles>1</meta:editing-cycles>
    <meta:editing-duration>PT0S</meta:editing-duration>
    <dc:title>3eme:organisation_et_transformation_de_la_matiere:revisions</dc:title>
  </office:meta>
</office:document-meta>
</file>