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revisions_confinement_4eme"/><text:bookmark-start text:name="__RefHeading___correction_exercice_sur_la_loi_d_ohm_1"/><text:bookmark-start text:name="correction_exercice_sur_la_loi_d_ohm"/>Correction exercice sur la loi d'ohm<text:bookmark-end text:name="__RefHeading___correction_exercice_sur_la_loi_d_ohm_1"/><text:bookmark-end text:name="correction_exercice_sur_la_loi_d_ohm"/></text:h>
      <text:p text:style-name="Text_20_body">&lt;font inherit/inherit;;inherit;;transparent&gt;On mesure la tension aux bornes d’une résistance et l’intensité du courant qui la traverse.&lt;/font&gt;</text:p>
      <table:table table:style-name="Table">
        <table:table-column/>
        <table:table-column/>
        <table:table-column/>
        <table:table-column/>
        <table:table-column/>
        <table:table-column/>
        <table:table-row>
          <table:table-cell office:value-type="string" table:style-name="tableheader">
            <text:p text:style-name="Table_20_Heading">&lt;font inherit/inherit;;inherit;;transparent&gt;Tension U aux bornes de la résistance&lt;/font&gt;</text:p>
          </table:table-cell>
          <table:table-cell office:value-type="string" table:style-name="tablecell">
            <text:p text:style-name="tablealignleft">&lt;font inherit/inherit;;inherit;;transparent&gt;0V&lt;/font&gt;</text:p>
          </table:table-cell>
          <table:table-cell office:value-type="string" table:style-name="tablecell">
            <text:p text:style-name="tablealignleft">&lt;font inherit/inherit;;inherit;;transparent&gt;3V&lt;/font&gt;</text:p>
          </table:table-cell>
          <table:table-cell office:value-type="string" table:style-name="tablecell">
            <text:p text:style-name="tablealignleft">&lt;font inherit/inherit;;inherit;;transparent&gt;4,5V&lt;/font&gt;</text:p>
          </table:table-cell>
          <table:table-cell office:value-type="string" table:style-name="tablecell">
            <text:p text:style-name="tablealignleft">&lt;font inherit/inherit;;inherit;;transparent&gt;6V&lt;/font&gt;</text:p>
          </table:table-cell>
          <table:table-cell office:value-type="string" table:style-name="tablecell">
            <text:p text:style-name="tablealignleft">&lt;font inherit/inherit;;inherit;;transparent&gt;9V&lt;/font&gt;</text:p>
          </table:table-cell>
        </table:table-row>
        <table:table-row>
          <table:table-cell office:value-type="string" table:style-name="tableheader">
            <text:p text:style-name="Table_20_Heading">&lt;font inherit/inherit;;inherit;;transparent&gt;Intensité I du courant qui traverse la résistance&lt;/font&gt;</text:p>
          </table:table-cell>
          <table:table-cell office:value-type="string" table:style-name="tablecell">
            <text:p text:style-name="tablealignleft">&lt;font inherit/inherit;;inherit;;transparent&gt;0 A&lt;/font&gt;</text:p>
          </table:table-cell>
          <table:table-cell office:value-type="string" table:style-name="tablecell">
            <text:p text:style-name="tablealignleft">&lt;font inherit/inherit;;inherit;;transparent&gt;0,03 A&lt;/font&gt;</text:p>
          </table:table-cell>
          <table:table-cell office:value-type="string" table:style-name="tablecell">
            <text:p text:style-name="tablealignleft">&lt;font inherit/inherit;;inherit;;transparent&gt;0,045 A&lt;/font&gt;</text:p>
          </table:table-cell>
          <table:table-cell office:value-type="string" table:style-name="tablecell">
            <text:p text:style-name="tablealignleft">&lt;font inherit/inherit;;inherit;;transparent&gt;0,06 A&lt;/font&gt;</text:p>
          </table:table-cell>
          <table:table-cell office:value-type="string" table:style-name="tablecell">
            <text:p text:style-name="tablealignleft">&lt;font inherit/inherit;;inherit;;transparent&gt;0,09 A&lt;/font&gt;</text:p>
          </table:table-cell>
        </table:table-row>
      </table:table>
      <text:p text:style-name="Text_20_body">1. Tracer le graphique tension aux bornes de la résistance en fonction de l'intensité du courant qui la traverse.</text:p>
      <text:p text:style-name="Text_20_body">2. Que peut-on en déduire de ce graphique ?</text:p>
      <text:p text:style-name="Text_20_body">3. Trouver la relation qui relie U et I. U = ….. x I</text:p>
      <text:p text:style-name="Text_20_body">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Dessins manuscrit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9::01:00</meta:creation-date>
    <dc:creator>Generated</dc:creator>
    <dc:date>2026-09-02T09::01:00</dc:date>
    <dc:language>en-US</dc:language>
    <meta:editing-cycles>1</meta:editing-cycles>
    <meta:editing-duration>PT0S</meta:editing-duration>
    <dc:title>3eme:revisions_confinement_4eme</dc:title>
  </office:meta>
</office:document-meta>
</file>