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59e6d4a582237923255d8873f337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ds_sur_les_revisions_2"/><text:bookmark-start text:name="ds_sur_les_revisions"/>1. DS sur les révisions<text:bookmark-end text:name="__RefHeading___ds_sur_les_revisions_2"/><text:bookmark-end text:name="ds_sur_les_revisions"/></text:h>
      <text:h text:style-name="Heading_20_2" text:outline-level="2"><text:bookmark-start text:name="__RefHeading___correction_exercices_gravitation_3"/><text:bookmark-start text:name="correction_exercices_gravitation"/>2. Correction exercices gravitation<text:bookmark-end text:name="__RefHeading___correction_exercices_gravitation_3"/><text:bookmark-end text:name="correction_exercices_gravitation"/></text:h>
      <text:p text:style-name="Text_20_body">voir sur ELEA</text:p>
      <text:p text:style-name="Text_20_body"><draw:frame draw:style-name="media" draw:name="0" text:anchor-type="as-char" draw:z-index="0" svg:width="17.78cm" style:rel-width="100%" svg:height="28.971875cm" style:rel-height="scale"><draw:image xlink:href="Pictures/c959e6d4a582237923255d8873f3377f.png" xlink:type="simple" xlink:show="embed" xlink:actuate="onLoad"/></draw:frame></text:p>
      <text:h text:style-name="Heading_20_2" text:outline-level="2"><text:bookmark-start text:name="__RefHeading___exercices_et_corrections_4"/><text:bookmark-start text:name="exercices_et_corrections"/>3. Exercices et corrections<text:bookmark-end text:name="__RefHeading___exercices_et_corrections_4"/><text:bookmark-end text:name="exercices_et_corrections"/></text:h>
      <text:p text:style-name="Text_20_body">https://nuage03.apps.education.fr/index.php/s/7NgZ4RKsCFitkB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5:20</meta:creation-date>
    <dc:creator>Generated</dc:creator>
    <dc:date>2026-09-01T23::15:20</dc:date>
    <dc:language>en-US</dc:language>
    <meta:editing-cycles>1</meta:editing-cycles>
    <meta:editing-duration>PT0S</meta:editing-duration>
    <dc:title>3eme:seance_12</dc:title>
  </office:meta>
</office:document-meta>
</file>