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2140f0e5131b86350ac059ac8db74e.png"/>
  <manifest:file-entry manifest:media-type="image/png" manifest:full-path="Pictures/d4afa085d770af4fb394a7cf46743c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16"/><text:bookmark-start text:name="__RefHeading___seance_16_1"/><text:bookmark-start text:name="seance_16"/>Séance 16<text:bookmark-end text:name="__RefHeading___seance_16_1"/><text:bookmark-end text:name="seance_16"/></text:h>
      <text:h text:style-name="Heading_20_2" text:outline-level="2"><text:bookmark-start text:name="__RefHeading___correction_test_poids_masse_2"/><text:bookmark-start text:name="correction_test_poids_masse"/>1. Correction test poids masse<text:bookmark-end text:name="__RefHeading___correction_test_poids_masse_2"/><text:bookmark-end text:name="correction_test_poids_masse"/></text:h>
      <text:h text:style-name="Heading_20_2" text:outline-level="2"><text:bookmark-start text:name="__RefHeading___correction_activite_p_100_3"/><text:bookmark-start text:name="correction_activite_p_100"/>2. Correction Activité p 100<text:bookmark-end text:name="__RefHeading___correction_activite_p_100_3"/><text:bookmark-end text:name="correction_activite_p_100"/></text:h>
      <text:p text:style-name="Text_20_body">1. 110 ms = 0,11 s</text:p>
      <text:p text:style-name="Text_20_body">2. Elle augmente (v augmente aussi)</text:p>
      <text:p text:style-name="Text_20_body">3. La B</text:p>
      <text:p text:style-name="Text_20_body">4. Elle augmente. La B va plus vite car la distance parcourue en 110 ms est plus grande pour B avant l'impact</text:p>
      <text:p text:style-name="Text_20_body">(=5. Ep (Ec = 0 car elle est immobile)</text:p>
      <text:p text:style-name="Text_20_body">Ep diminue car h diminue.</text:p>
      <text:p text:style-name="Text_20_body">6. B a plus d'énergie cinétique car elle va plus vite.</text:p>
      <text:p text:style-name="Text_20_body">7. Ep maximale diminue nulle</text:p>
      <text:p text:style-name="Text_20_body">Ec nulle augmente maximale</text:p>
      <text:h text:style-name="Heading_20_2" text:outline-level="2"><text:bookmark-start text:name="__RefHeading___correction_tp_energie_mecanique_4"/><text:bookmark-start text:name="correction_tp_energie_mecanique"/>3. Correction TP énergie mécanique<text:bookmark-end text:name="__RefHeading___correction_tp_energie_mecanique_4"/><text:bookmark-end text:name="correction_tp_energie_mecanique"/></text:h>
      <text:h text:style-name="Heading_20_2" text:outline-level="2"><text:bookmark-start text:name="__RefHeading___lecon_5"/><text:bookmark-start text:name="lecon"/>4. Leçon<text:bookmark-end text:name="__RefHeading___lecon_5"/><text:bookmark-end text:name="lecon"/></text:h>
      <text:p text:style-name="Text_20_body">https://nuage03.apps.education.fr/index.php/s/W6DaS2XLGyyFZw2</text:p>
      <text:p text:style-name="Text_20_body">Corriger : énergie de position → énergie potentielle</text:p>
      <text:p text:style-name="Text_20_body"><draw:frame draw:style-name="media" draw:name="0" text:anchor-type="as-char" draw:z-index="0" svg:width="31.961666666667cm" style:rel-width="100%" svg:height="24.28875cm" style:rel-height="scale"><draw:image xlink:href="Pictures/272140f0e5131b86350ac059ac8db74e.png" xlink:type="simple" xlink:show="embed" xlink:actuate="onLoad"/></draw:frame></text:p>
      <text:p text:style-name="Text_20_body"><draw:frame draw:style-name="media" draw:name="1" text:anchor-type="as-char" draw:z-index="1" svg:width="32.437916666667cm" style:rel-width="100%" svg:height="22.119166666667cm" style:rel-height="scale"><draw:image xlink:href="Pictures/d4afa085d770af4fb394a7cf46743cf6.png" xlink:type="simple" xlink:show="embed" xlink:actuate="onLoad"/></draw:frame></text:p>
      <text:p text:style-name="Text_20_body">Activité C'est pas sorcier :</text:p>
      <text:p text:style-name="Text_20_body">https://nuage03.apps.education.fr/index.php/s/2r2Kxm3Dw8krSAC</text:p>
      <text:p text:style-name="Text_20_body">Corriger : 2. Quelle est la distance de freinage ? → Quelle est la distance d'arrêt ?</text:p>
      <text:h text:style-name="Heading_20_2" text:outline-level="2"><text:bookmark-start text:name="__RefHeading___a_faire_pour_la_prochaine_fois_6"/><text:bookmark-start text:name="a_faire_pour_la_prochaine_fois"/>5. A faire pour la prochaine fois<text:bookmark-end text:name="__RefHeading___a_faire_pour_la_prochaine_fois_6"/><text:bookmark-end text:name="a_faire_pour_la_prochaine_fois"/></text:h>
      <text:p text:style-name="Text_20_body">Ex 1 et Ex 2</text:p>
      <text:p text:style-name="Text_20_body">https://nuage03.apps.education.fr/index.php/s/2r2Kxm3Dw8krSAC</text:p>
      <text:h text:style-name="Heading_20_2" text:outline-level="2"><text:bookmark-start text:name="__RefHeading___NoTitle_7"/><text:bookmark-start text:name="section"/><text:bookmark-end text:name="__RefHeading___NoTitle_7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2:49</meta:creation-date>
    <dc:creator>Generated</dc:creator>
    <dc:date>2026-09-02T02::02:49</dc:date>
    <dc:language>en-US</dc:language>
    <meta:editing-cycles>1</meta:editing-cycles>
    <meta:editing-duration>PT0S</meta:editing-duration>
    <dc:title>3eme:seance_16</dc:title>
  </office:meta>
</office:document-meta>
</file>