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125bd69ddc30d097d5bfa207a2c1d968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3eme:seance_19"/><text:bookmark-start text:name="__RefHeading___seance_19_1"/><text:bookmark-start text:name="seance_19"/>Séance 19<text:bookmark-end text:name="__RefHeading___seance_19_1"/><text:bookmark-end text:name="seance_19"/></text:h>
      <text:h text:style-name="Heading_20_2" text:outline-level="2"><text:bookmark-start text:name="__RefHeading___correction_sur_dnb_2"/><text:bookmark-start text:name="correction_sur_dnb"/>1. Correction sur DNB<text:bookmark-end text:name="__RefHeading___correction_sur_dnb_2"/><text:bookmark-end text:name="correction_sur_dnb"/></text:h>
      <text:p text:style-name="Text_20_body">Elle aura lieu la semaine prochaine. Tout le monde doit avoir fait le sujet.</text:p>
      <text:h text:style-name="Heading_20_2" text:outline-level="2"><text:bookmark-start text:name="__RefHeading___centrales_electriques_-_travail_sur_wooflash_3"/><text:bookmark-start text:name="centrales_electriques_-_travail_sur_wooflash"/>2. Centrales électriques - Travail sur Wooflash<text:bookmark-end text:name="__RefHeading___centrales_electriques_-_travail_sur_wooflash_3"/><text:bookmark-end text:name="centrales_electriques_-_travail_sur_wooflash"/></text:h>
      <text:p text:style-name="Text_20_body">Le travail sur les centrales électriques doit avoir été fait pour aujourd'hui. Les 4 premières centrales.</text:p>
      <text:p text:style-name="Text_20_body"><draw:frame draw:style-name="media" draw:name="0" text:anchor-type="as-char" draw:z-index="0" svg:width="12.22375cm" svg:height="9.04875cm"><draw:image xlink:href="Pictures/125bd69ddc30d097d5bfa207a2c1d968.png" xlink:type="simple" xlink:show="embed" xlink:actuate="onLoad"/></draw:frame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9-02T03::40:49</meta:creation-date>
    <dc:creator>Generated</dc:creator>
    <dc:date>2026-09-02T03::40:49</dc:date>
    <dc:language>en-US</dc:language>
    <meta:editing-cycles>1</meta:editing-cycles>
    <meta:editing-duration>PT0S</meta:editing-duration>
    <dc:title>3eme:seance_19</dc:title>
  </office:meta>
</office:document-meta>
</file>