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1ab0b3191271d7c6a0bd5773bd37f2.png"/>
  <manifest:file-entry manifest:media-type="image/png" manifest:full-path="Pictures/9d7cf19450c6aa635b4614efbb86d9fa.png"/>
  <manifest:file-entry manifest:media-type="image/png" manifest:full-path="Pictures/90d56175e0d7787f6afc5c5e9042df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"/><text:bookmark-start text:name="__RefHeading___seance_2_1"/><text:bookmark-start text:name="seance_2"/>Séance 2<text:bookmark-end text:name="__RefHeading___seance_2_1"/><text:bookmark-end text:name="seance_2"/></text:h>
      <text:h text:style-name="Heading_20_2" text:outline-level="2"><text:bookmark-start text:name="__RefHeading___revisions_sur_elea_2"/><text:bookmark-start text:name="revisions_sur_elea"/>1. Révisions sur ELEA<text:bookmark-end text:name="__RefHeading___revisions_sur_elea_2"/><text:bookmark-end text:name="revisions_sur_elea"/></text:h>
      <text:p text:style-name="Text_20_body">“Révisions de 6ème 5ème 4ème” correspond à leçon. Ce sont les notions vues les années précédentes.</text:p>
      <text:p text:style-name="Text_20_body">Suivent 5 tests. Ces tests sont notés. 1 seule tentative possible.</text:p>
      <text:p text:style-name="Text_20_body"><draw:frame draw:style-name="media" draw:name="0" text:anchor-type="as-char" draw:z-index="0" svg:width="10.265833333333cm" svg:height="24.368125cm"><draw:image xlink:href="Pictures/441ab0b3191271d7c6a0bd5773bd37f2.png" xlink:type="simple" xlink:show="embed" xlink:actuate="onLoad"/></draw:frame></text:p>
      <text:h text:style-name="Heading_20_2" text:outline-level="2"><text:bookmark-start text:name="__RefHeading___a_faire_pour_la_semaine_prochainetravail_sur_elea_3"/><text:bookmark-start text:name="a_faire_pour_la_semaine_prochainetravail_sur_elea"/>2. A faire pour la semaine prochaine : travail sur ELEA<text:bookmark-end text:name="__RefHeading___a_faire_pour_la_semaine_prochainetravail_sur_elea_3"/><text:bookmark-end text:name="a_faire_pour_la_semaine_prochainetravail_sur_elea"/></text:h>
      <text:p text:style-name="Text_20_body"><draw:frame draw:style-name="media" draw:name="1" text:anchor-type="as-char" draw:z-index="1" svg:width="14.234583333333cm" svg:height="6.0854166666667cm"><draw:image xlink:href="Pictures/9d7cf19450c6aa635b4614efbb86d9fa.png" xlink:type="simple" xlink:show="embed" xlink:actuate="onLoad"/></draw:frame></text:p>
      <text:p text:style-name="Text_20_body">Regarder la vidéo puis répondre aux questions posées.</text:p>
      <text:p text:style-name="Text_20_body">Facultatif : recopier la leçon puis se tester “compositions d'atomes 1ère série”</text:p>
      <text:p text:style-name="Text_20_body"><draw:frame draw:style-name="media" draw:name="2" text:anchor-type="as-char" draw:z-index="2" svg:width="23.203958333333cm" style:rel-width="100%" svg:height="11.482916666667cm" style:rel-height="scale"><draw:image xlink:href="Pictures/90d56175e0d7787f6afc5c5e9042dfe0.png" xlink:type="simple" xlink:show="embed" xlink:actuate="onLoad"/></draw:frame></text:p>
      <text:p text:style-name="Text_20_body">Si vous n'arrivez pas à faire tout juste lors de la 1ère tentative, attendre la semaine prochaine et demander une explic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30:39</meta:creation-date>
    <dc:creator>Generated</dc:creator>
    <dc:date>2026-09-01T21::30:39</dc:date>
    <dc:language>en-US</dc:language>
    <meta:editing-cycles>1</meta:editing-cycles>
    <meta:editing-duration>PT0S</meta:editing-duration>
    <dc:title>3eme:seance_2</dc:title>
  </office:meta>
</office:document-meta>
</file>