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9c10fbe0e43bcae6d869ba454db2a8.png"/>
  <manifest:file-entry manifest:media-type="image/png" manifest:full-path="Pictures/dd155dca966c3ca99f2f16a3f5526295.png"/>
  <manifest:file-entry manifest:media-type="image/png" manifest:full-path="Pictures/8b26ccbbc0879899a8e07d024f1b42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correction_du_dnb_2"/><text:bookmark-start text:name="correction_du_dnb"/>0. Correction du DNB<text:bookmark-end text:name="__RefHeading___correction_du_dnb_2"/><text:bookmark-end text:name="correction_du_dnb"/></text:h>
      <text:p text:style-name="Text_20_body">Correction en vidéo</text:p>
      <text:p text:style-name="Text_20_body">https://podeduc.apps.education.fr/video/83190-dnb-blanc-2025-polynesie-2020/</text:p>
      <text:p text:style-name="Text_20_body">C'est le sujet de Polynésie 2020 qu'on peut trouver ici : https://drive.google.com/drive/folders/1smwOqSwWVWW1CEjA_c2b3cjht654P46P</text:p>
      <text:h text:style-name="Heading_20_2" text:outline-level="2"><text:bookmark-start text:name="__RefHeading___correction_des_exercices_de_revision_d_electricite_3"/><text:bookmark-start text:name="correction_des_exercices_de_revision_d_electricite"/>1. Correction des exercices de révision d'électricité<text:bookmark-end text:name="__RefHeading___correction_des_exercices_de_revision_d_electricite_3"/><text:bookmark-end text:name="correction_des_exercices_de_revision_d_electricite"/></text:h>
      <text:p text:style-name="Text_20_body"><draw:frame draw:style-name="media" draw:name="0" text:anchor-type="as-char" draw:z-index="0" svg:width="26.378958333333cm" style:rel-width="100%" svg:height="24.950208333333cm" style:rel-height="scale"><draw:image xlink:href="Pictures/0b9c10fbe0e43bcae6d869ba454db2a8.png" xlink:type="simple" xlink:show="embed" xlink:actuate="onLoad"/></draw:frame></text:p>
      <text:h text:style-name="Heading_20_2" text:outline-level="2"><text:bookmark-start text:name="__RefHeading___lecon_chp_viii_conservation_de_l_energie_-_centrales_electriques_4"/><text:bookmark-start text:name="lecon_chp_viii_conservation_de_l_energie_-_centrales_electriques"/>2. Leçon Chp VIII Conservation de l'énergie - Centrales électriques<text:bookmark-end text:name="__RefHeading___lecon_chp_viii_conservation_de_l_energie_-_centrales_electriques_4"/><text:bookmark-end text:name="lecon_chp_viii_conservation_de_l_energie_-_centrales_electriques"/></text:h>
      <text:p text:style-name="Text_20_body">Texte à trous : https://nuage03.apps.education.fr/index.php/s/bLEJmPxwtbYMb56</text:p>
      <text:p text:style-name="Text_20_body">Correction : https://nuage03.apps.education.fr/index.php/s/CiBJJR9xBNwq4DR</text:p>
      <text:h text:style-name="Heading_20_2" text:outline-level="2"><text:bookmark-start text:name="__RefHeading___la_resistance_electrique_tp_5"/><text:bookmark-start text:name="la_resistance_electrique_tp"/>3. La résistance électrique TP<text:bookmark-end text:name="__RefHeading___la_resistance_electrique_tp_5"/><text:bookmark-end text:name="la_resistance_electrique_tp"/></text:h>
      <text:p text:style-name="Text_20_body"><draw:frame draw:style-name="media" draw:name="1" text:anchor-type="as-char" draw:z-index="1" svg:width="23.071666666667cm" style:rel-width="100%" svg:height="16.880416666667cm" style:rel-height="scale"><draw:image xlink:href="Pictures/dd155dca966c3ca99f2f16a3f5526295.png" xlink:type="simple" xlink:show="embed" xlink:actuate="onLoad"/></draw:frame></text:p>
      <text:h text:style-name="Heading_20_2" text:outline-level="2"><text:bookmark-start text:name="__RefHeading___a_faire_pour_la_prochaine_fois_6"/><text:bookmark-start text:name="a_faire_pour_la_prochaine_fois"/>4. A faire pour la prochaine fois<text:bookmark-end text:name="__RefHeading___a_faire_pour_la_prochaine_fois_6"/><text:bookmark-end text:name="a_faire_pour_la_prochaine_fois"/></text:h>
      <text:p text:style-name="Text_20_body">Ex 4 - révision d'électricité</text:p>
      <text:p text:style-name="Text_20_body"><draw:frame draw:style-name="media" draw:name="2" text:anchor-type="as-char" draw:z-index="2" svg:width="20.187708333333cm" style:rel-width="100%" svg:height="1.508125cm" style:rel-height="scale"><draw:image xlink:href="Pictures/8b26ccbbc0879899a8e07d024f1b4251.png" xlink:type="simple" xlink:show="embed" xlink:actuate="onLoad"/></draw:frame></text:p>
      <text:p text:style-name="Text_20_body">DS sur chp VIIIb (centrales électriques) et Chp IX (révision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0:01</meta:creation-date>
    <dc:creator>Generated</dc:creator>
    <dc:date>2026-09-02T02::10:01</dc:date>
    <dc:language>en-US</dc:language>
    <meta:editing-cycles>1</meta:editing-cycles>
    <meta:editing-duration>PT0S</meta:editing-duration>
    <dc:title>3eme:seance_20</dc:title>
  </office:meta>
</office:document-meta>
</file>