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24e6d8e0230315ccb05a87086841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3"/><text:bookmark-start text:name="__RefHeading___seance_23_1"/><text:bookmark-start text:name="seance_23"/>Séance 23<text:bookmark-end text:name="__RefHeading___seance_23_1"/><text:bookmark-end text:name="seance_23"/></text:h>
      <text:h text:style-name="Heading_20_2" text:outline-level="2"><text:bookmark-start text:name="__RefHeading___correction_de_l_exercice_sur_la_resistance_2"/><text:bookmark-start text:name="correction_de_l_exercice_sur_la_resistance"/>1. Correction de l'exercice sur la résistance<text:bookmark-end text:name="__RefHeading___correction_de_l_exercice_sur_la_resistance_2"/><text:bookmark-end text:name="correction_de_l_exercice_sur_la_resistance"/></text:h>
      <text:h text:style-name="Heading_20_2" text:outline-level="2"><text:bookmark-start text:name="__RefHeading___correction_du_ou_des_tp_resistance_puissance_3"/><text:bookmark-start text:name="correction_du_ou_des_tp_resistance_puissance"/>2. Correction du ou des TP Résistance/puissance<text:bookmark-end text:name="__RefHeading___correction_du_ou_des_tp_resistance_puissance_3"/><text:bookmark-end text:name="correction_du_ou_des_tp_resistance_puissance"/></text:h>
      <text:h text:style-name="Heading_20_2" text:outline-level="2"><text:bookmark-start text:name="__RefHeading___lecon_puissance_4"/><text:bookmark-start text:name="lecon_puissance"/>3. Leçon puissance<text:bookmark-end text:name="__RefHeading___lecon_puissance_4"/><text:bookmark-end text:name="lecon_puissance"/></text:h>
      <text:p text:style-name="Text_20_body">https://nuage03.apps.education.fr/index.php/s/GbqxCLncpEYZNwY</text:p>
      <text:p text:style-name="Text_20_body"><draw:frame draw:style-name="media" draw:name="0" text:anchor-type="as-char" draw:z-index="0" svg:width="19.261666666667cm" style:rel-width="100%" svg:height="14.419791666667cm" style:rel-height="scale"><draw:image xlink:href="Pictures/7424e6d8e0230315ccb05a870868411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1:08</meta:creation-date>
    <dc:creator>Generated</dc:creator>
    <dc:date>2026-09-01T21::51:08</dc:date>
    <dc:language>en-US</dc:language>
    <meta:editing-cycles>1</meta:editing-cycles>
    <meta:editing-duration>PT0S</meta:editing-duration>
    <dc:title>3eme:seance_23</dc:title>
  </office:meta>
</office:document-meta>
</file>