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correction_du_ds_sur_l_energie_electrique_2"/><text:bookmark-start text:name="correction_du_ds_sur_l_energie_electrique"/>1. Correction du DS sur l'énergie électrique<text:bookmark-end text:name="__RefHeading___correction_du_ds_sur_l_energie_electrique_2"/><text:bookmark-end text:name="correction_du_ds_sur_l_energie_electrique"/></text:h>
      <text:h text:style-name="Heading_20_2" text:outline-level="2"><text:bookmark-start text:name="__RefHeading___le_rendement_3"/><text:bookmark-start text:name="le_rendement"/>2. Le rendement<text:bookmark-end text:name="__RefHeading___le_rendement_3"/><text:bookmark-end text:name="le_rendement"/></text:h>
      <text:p text:style-name="Text_20_body">Dans le devoir, il est noté que le rendement est de 20,5 %.</text:p>
      <text:p text:style-name="Text_20_body">1. Quelle est la valeur de l'énergie lumineuse qui a été nécessaire pour produire 20,5 kWh d'énergie électrique.</text:p>
      <text:p text:style-name="Text_20_body">2. Quelle est la valeur de l'énergie thermique créée pour produire 20,5 kWh d'énergie électrique ?</text:p>
      <text:p text:style-name="Text_20_body">3. Quelle est la valeur de l'énergie thermique produite pendant une année de production électriqu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1:01</meta:creation-date>
    <dc:creator>Generated</dc:creator>
    <dc:date>2026-09-01T21::51:01</dc:date>
    <dc:language>en-US</dc:language>
    <meta:editing-cycles>1</meta:editing-cycles>
    <meta:editing-duration>PT0S</meta:editing-duration>
    <dc:title>3eme:seance_26</dc:title>
  </office:meta>
</office:document-meta>
</file>