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3a4d9adc04e969ac88cd2269e8397c.png"/>
  <manifest:file-entry manifest:media-type="image/png" manifest:full-path="Pictures/ab4cf698c24b80413333cb5f8f4170d4.png"/>
  <manifest:file-entry manifest:media-type="image/png" manifest:full-path="Pictures/ce037376f089bbbc2f5444925f212879.png"/>
  <manifest:file-entry manifest:media-type="image/png" manifest:full-path="Pictures/1b8e68012b16bff370dcf4601b11bf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28"/><text:bookmark-start text:name="__RefHeading___seance_28_1"/><text:bookmark-start text:name="seance_28"/>Séance 28<text:bookmark-end text:name="__RefHeading___seance_28_1"/><text:bookmark-end text:name="seance_28"/></text:h>
      <text:h text:style-name="Heading_20_2" text:outline-level="2"><text:bookmark-start text:name="__RefHeading___fin_de_la_lecon_sur_la_lumiere_2"/><text:bookmark-start text:name="fin_de_la_lecon_sur_la_lumiere"/>1. Fin de la leçon sur la lumière<text:bookmark-end text:name="__RefHeading___fin_de_la_lecon_sur_la_lumiere_2"/><text:bookmark-end text:name="fin_de_la_lecon_sur_la_lumiere"/></text:h>
      <text:h text:style-name="Heading_20_2" text:outline-level="2"><text:bookmark-start text:name="__RefHeading___correction_dnb_blanc_p_197_3"/><text:bookmark-start text:name="correction_dnb_blanc_p_197"/>2. Correction DNB blanc p 197<text:bookmark-end text:name="__RefHeading___correction_dnb_blanc_p_197_3"/><text:bookmark-end text:name="correction_dnb_blanc_p_197"/></text:h>
      <text:p text:style-name="Text_20_body">1. La planète Mars ne produit pas la lumière qu'elle envoie. C'est un objet diffusant.</text:p>
      <text:p text:style-name="Text_20_body">Quand on voit Mars dans le ciel, la lumière du Soleil est diffusée par Mars et elle arrive dans nos yeux.</text:p>
      <text:p text:style-name="Text_20_body">2. La vitesse de propagation de la lumière dépend du milieu de propagation. Dans le vide, elle est de 300 000 km/s alors que dans le diamant, elle est de 124 000 km/s.</text:p>
      <text:p text:style-name="Text_20_body">3. 7 GHz = 7 x 10<text:span text:style-name="sup">9</text:span>  Hz</text:p>
      <text:p text:style-name="Text_20_body">On se situe dans le domaine des micro-ondes.</text:p>
      <text:p text:style-name="Text_20_body">L'être humain ne perçoit que le domaine visible donc il ne voit pas micro-ondes.</text:p>
      <text:p text:style-name="Text_20_body">4. d = 400 000 000 km = 4 x 10<text:span text:style-name="sup">8</text:span>  km</text:p>
      <text:p text:style-name="Text_20_body">5. </text:p>
      <text:p text:style-name="Text_20_body">d en km</text:p>
      <text:p text:style-name="Text_20_body">v en km/s</text:p>
      <text:p text:style-name="Text_20_body">t en s</text:p>
      <text:p text:style-name="Text_20_body"> environ</text:p>
      <text:p text:style-name="Text_20_body">6. </text:p>
      <text:p text:style-name="Text_20_body">d en km</text:p>
      <text:p text:style-name="Text_20_body">v en km/s</text:p>
      <text:p text:style-name="Text_20_body">t en s</text:p>
      <text:h text:style-name="Heading_20_2" text:outline-level="2"><text:bookmark-start text:name="__RefHeading___a_faire_pour_la_prochaine_foissujet_dnb_2021polynesie_-_voyage_vers_mars_4"/><text:bookmark-start text:name="a_faire_pour_la_prochaine_foissujet_dnb_2021polynesie_-_voyage_vers_mars"/>3. A faire pour la prochaine fois : Sujet DNB 2021 : Polynésie - Voyage vers Mars<text:bookmark-end text:name="__RefHeading___a_faire_pour_la_prochaine_foissujet_dnb_2021polynesie_-_voyage_vers_mars_4"/><text:bookmark-end text:name="a_faire_pour_la_prochaine_foissujet_dnb_2021polynesie_-_voyage_vers_mars"/></text:h>
      <text:p text:style-name="Text_20_body">p 287 https://drive.google.com/drive/u/2/folders/1smwOqSwWVWW1CEjA_c2b3cjht654P46P</text:p>
      <text:h text:style-name="Heading_20_2" text:outline-level="2"><text:bookmark-start text:name="__RefHeading___a_faire_pour_la_prochaine_fois_sujet_dnb_2024polynesie_francaisebalisage_en_mer_5"/><text:bookmark-start text:name="a_faire_pour_la_prochaine_fois_sujet_dnb_2024polynesie_francaisebalisage_en_mer"/>4. A faire pour la prochaine fois Sujet DNB 2024 : Polynésie française : Balisage en mer<text:bookmark-end text:name="__RefHeading___a_faire_pour_la_prochaine_fois_sujet_dnb_2024polynesie_francaisebalisage_en_mer_5"/><text:bookmark-end text:name="a_faire_pour_la_prochaine_fois_sujet_dnb_2024polynesie_francaisebalisage_en_mer"/></text:h>
      <text:p text:style-name="Text_20_body">p 465 https://drive.google.com/drive/u/2/folders/1smwOqSwWVWW1CEjA_c2b3cjht654P46P</text:p>
      <text:p text:style-name="Text_20_body"><draw:frame draw:style-name="media" draw:name="0" text:anchor-type="as-char" draw:z-index="0" svg:width="18.467916666667cm" style:rel-width="100%" svg:height="23.1775cm" style:rel-height="scale"><draw:image xlink:href="Pictures/f43a4d9adc04e969ac88cd2269e8397c.png" xlink:type="simple" xlink:show="embed" xlink:actuate="onLoad"/></draw:frame></text:p>
      <text:p text:style-name="Text_20_body"><draw:frame draw:style-name="media" draw:name="1" text:anchor-type="as-char" draw:z-index="1" svg:width="18.176875cm" style:rel-width="100%" svg:height="23.838958333333cm" style:rel-height="scale"><draw:image xlink:href="Pictures/ab4cf698c24b80413333cb5f8f4170d4.png" xlink:type="simple" xlink:show="embed" xlink:actuate="onLoad"/></draw:frame></text:p>
      <text:p text:style-name="Text_20_body"><draw:frame draw:style-name="media" draw:name="2" text:anchor-type="as-char" draw:z-index="2" svg:width="18.388541666667cm" style:rel-width="100%" svg:height="23.33625cm" style:rel-height="scale"><draw:image xlink:href="Pictures/ce037376f089bbbc2f5444925f212879.png" xlink:type="simple" xlink:show="embed" xlink:actuate="onLoad"/></draw:frame></text:p>
      <text:p text:style-name="Text_20_body"><draw:frame draw:style-name="media" draw:name="3" text:anchor-type="as-char" draw:z-index="3" svg:width="18.388541666667cm" style:rel-width="100%" svg:height="12.594166666667cm" style:rel-height="scale"><draw:image xlink:href="Pictures/1b8e68012b16bff370dcf4601b11bf6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17:29</meta:creation-date>
    <dc:creator>Generated</dc:creator>
    <dc:date>2026-09-02T09::17:29</dc:date>
    <dc:language>en-US</dc:language>
    <meta:editing-cycles>1</meta:editing-cycles>
    <meta:editing-duration>PT0S</meta:editing-duration>
    <dc:title>3eme:seance_28</dc:title>
  </office:meta>
</office:document-meta>
</file>