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578eb2bf08a765b05304cbdd60879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3"/><text:bookmark-start text:name="__RefHeading___seance_3_1"/><text:bookmark-start text:name="seance_3"/>Séance 3<text:bookmark-end text:name="__RefHeading___seance_3_1"/><text:bookmark-end text:name="seance_3"/></text:h>
      <text:h text:style-name="Heading_20_2" text:outline-level="2"><text:bookmark-start text:name="__RefHeading___chapitre_iles_elements_chimiques_dans_l_univers_2"/><text:bookmark-start text:name="chapitre_iles_elements_chimiques_dans_l_univers"/>1. Chapitre I : Les éléments chimiques dans l'Univers<text:bookmark-end text:name="__RefHeading___chapitre_iles_elements_chimiques_dans_l_univers_2"/><text:bookmark-end text:name="chapitre_iles_elements_chimiques_dans_l_univers"/></text:h>
      <text:p text:style-name="Text_20_body">Sur ELEA</text:p>
      <text:p text:style-name="Text_20_body">L'historique était à faire pour cette séance.</text:p>
      <text:p text:style-name="Text_20_body">La leçon doit être écrite</text:p>
      <text:p text:style-name="Text_20_body">Il faut finir le reste pendant cette séance.</text:p>
      <text:p text:style-name="Text_20_body"><draw:frame draw:style-name="media" draw:name="0" text:anchor-type="as-char" draw:z-index="0" svg:width="13.996458333333cm" svg:height="14.472708333333cm"><draw:image xlink:href="Pictures/c578eb2bf08a765b05304cbdd608791e.png" xlink:type="simple" xlink:show="embed" xlink:actuate="onLoad"/></draw:frame></text:p>
      <text:h text:style-name="Heading_20_2" text:outline-level="2"><text:bookmark-start text:name="__RefHeading___exercice_sur_les_atomes_3"/><text:bookmark-start text:name="exercice_sur_les_atomes"/>2. Exercice sur les atomes<text:bookmark-end text:name="__RefHeading___exercice_sur_les_atomes_3"/><text:bookmark-end text:name="exercice_sur_les_atomes"/></text:h>
      <text:p text:style-name="Text_20_body">https://nuage03.apps.education.fr/index.php/s/9Yy2BbCaZtceNqC</text:p>
      <text:h text:style-name="Heading_20_2" text:outline-level="2"><text:bookmark-start text:name="__RefHeading___pour_la_semaine_prochaine_4"/><text:bookmark-start text:name="pour_la_semaine_prochaine"/>3. Pour la semaine prochaine<text:bookmark-end text:name="__RefHeading___pour_la_semaine_prochaine_4"/><text:bookmark-end text:name="pour_la_semaine_prochaine"/></text:h>
      <text:p text:style-name="Text_20_body">DS sur toute la chimie</text:p>
      <text:p text:style-name="Text_20_body">- révisions des années précédentes (des fiches sur Wooflash sont disponibles)</text:p>
      <text:p text:style-name="Text_20_body">- Chp I sur les atomes</text:p>
      <text:p text:style-name="Text_20_body">&lt;hidden&gt;</text:p>
      <text:list text:style-name="List_20_1" text:continue-numbering="false">
        <text:list-item>
          <text:p text:style-name="List_20_1_Content_First">  Quelle est la composition de l'atome de Hydrogen ?</text:p>
        </text:list-item>
        <text:list-item>
          <text:p text:style-name="List_20_1_Content"> Il y a : - 1 proton(s), car 1 est le numéro atomique de l'atome - 1 électron(s) parce qu'un atome est neutre, donc il doit y avoir autant de charges + que de charges - dans l'atome de Hydrogen. - 0 neutron(s) puisque le nombre de masse est de 1. Le nombre de masse correspond au nombre de particules dans le noyau, c'est-à-dire les protons et les neutrons. Comme nous connaissons le nombre de protons, le nombre de neutrons se trouve en faisant 1-1 = 0.</text:p>
        </text:list-item>
        <text:list-item>
          <text:p text:style-name="List_20_1_Content">  Quelle est la composition de l'atome de Helium ?</text:p>
        </text:list-item>
        <text:list-item>
          <text:p text:style-name="List_20_1_Content"> Il y a : - 2 proton(s), car 2 est le numéro atomique de l'atome - 2 électron(s) parce qu'un atome est neutre, donc il doit y avoir autant de charges + que de charges - dans l'atome de Helium. - 2 neutron(s) puisque le nombre de masse est de 4. Le nombre de masse correspond au nombre de particules dans le noyau, c'est-à-dire les protons et les neutrons. Comme nous connaissons le nombre de protons, le nombre de neutrons se trouve en faisant 4-2 = 2.</text:p>
        </text:list-item>
        <text:list-item>
          <text:p text:style-name="List_20_1_Content">  Quelle est la composition de l'atome de Lithium ?</text:p>
        </text:list-item>
        <text:list-item>
          <text:p text:style-name="List_20_1_Content"> Il y a : - 3 proton(s), car 3 est le numéro atomique de l'atome - 3 électron(s) parce qu'un atome est neutre, donc il doit y avoir autant de charges + que de charges - dans l'atome de Lithium. - 4 neutron(s) puisque le nombre de masse est de 7. Le nombre de masse correspond au nombre de particules dans le noyau, c'est-à-dire les protons et les neutrons. Comme nous connaissons le nombre de protons, le nombre de neutrons se trouve en faisant 7-3 = 4.</text:p>
        </text:list-item>
        <text:list-item>
          <text:p text:style-name="List_20_1_Content">  Quelle est la composition de l'atome de Beryllium ?</text:p>
        </text:list-item>
        <text:list-item>
          <text:p text:style-name="List_20_1_Content"> Il y a : - 4 proton(s), car 4 est le numéro atomique de l'atome - 4 électron(s) parce qu'un atome est neutre, donc il doit y avoir autant de charges + que de charges - dans l'atome de Beryllium. - 5 neutron(s) puisque le nombre de masse est de 9. Le nombre de masse correspond au nombre de particules dans le noyau, c'est-à-dire les protons et les neutrons. Comme nous connaissons le nombre de protons, le nombre de neutrons se trouve en faisant 9-4 = 5.</text:p>
        </text:list-item>
        <text:list-item>
          <text:p text:style-name="List_20_1_Content">  Quelle est la composition de l'atome de Boron ?</text:p>
        </text:list-item>
        <text:list-item>
          <text:p text:style-name="List_20_1_Content"> Il y a : - 5 proton(s), car 5 est le numéro atomique de l'atome - 5 électron(s) parce qu'un atome est neutre, donc il doit y avoir autant de charges + que de charges - dans l'atome de Boron. - 6 neutron(s) puisque le nombre de masse est de 11. Le nombre de masse correspond au nombre de particules dans le noyau, c'est-à-dire les protons et les neutrons. Comme nous connaissons le nombre de protons, le nombre de neutrons se trouve en faisant 11-5 = 6.</text:p>
        </text:list-item>
        <text:list-item>
          <text:p text:style-name="List_20_1_Content">  Quelle est la composition de l'atome de Carbon ?</text:p>
        </text:list-item>
        <text:list-item>
          <text:p text:style-name="List_20_1_Content"> Il y a : - 6 proton(s), car 6 est le numéro atomique de l'atome - 6 électron(s) parce qu'un atome est neutre, donc il doit y avoir autant de charges + que de charges - dans l'atome de Carbon. - 6 neutron(s) puisque le nombre de masse est de 12. Le nombre de masse correspond au nombre de particules dans le noyau, c'est-à-dire les protons et les neutrons. Comme nous connaissons le nombre de protons, le nombre de neutrons se trouve en faisant 12-6 = 6.</text:p>
        </text:list-item>
        <text:list-item>
          <text:p text:style-name="List_20_1_Content">  Quelle est la composition de l'atome de Nitrogen ?</text:p>
        </text:list-item>
        <text:list-item>
          <text:p text:style-name="List_20_1_Content"> Il y a : - 7 proton(s), car 7 est le numéro atomique de l'atome - 7 électron(s) parce qu'un atome est neutre, donc il doit y avoir autant de charges + que de charges - dans l'atome de Nitrogen. - 7 neutron(s) puisque le nombre de masse est de 14. Le nombre de masse correspond au nombre de particules dans le noyau, c'est-à-dire les protons et les neutrons. Comme nous connaissons le nombre de protons, le nombre de neutrons se trouve en faisant 14-7 = 7.</text:p>
        </text:list-item>
        <text:list-item>
          <text:p text:style-name="List_20_1_Content">  Quelle est la composition de l'atome de Oxygen ?</text:p>
        </text:list-item>
        <text:list-item>
          <text:p text:style-name="List_20_1_Content"> Il y a : - 8 proton(s), car 8 est le numéro atomique de l'atome - 8 électron(s) parce qu'un atome est neutre, donc il doit y avoir autant de charges + que de charges - dans l'atome de Oxygen. - 8 neutron(s) puisque le nombre de masse est de 16. Le nombre de masse correspond au nombre de particules dans le noyau, c'est-à-dire les protons et les neutrons. Comme nous connaissons le nombre de protons, le nombre de neutrons se trouve en faisant 16-8 = 8.</text:p>
        </text:list-item>
        <text:list-item>
          <text:p text:style-name="List_20_1_Content">  Quelle est la composition de l'atome de Fluorine ?</text:p>
        </text:list-item>
        <text:list-item>
          <text:p text:style-name="List_20_1_Content"> Il y a : - 9 proton(s), car 9 est le numéro atomique de l'atome - 9 électron(s) parce qu'un atome est neutre, donc il doit y avoir autant de charges + que de charges - dans l'atome de Fluorine. - 10 neutron(s) puisque le nombre de masse est de 19. Le nombre de masse correspond au nombre de particules dans le noyau, c'est-à-dire les protons et les neutrons. Comme nous connaissons le nombre de protons, le nombre de neutrons se trouve en faisant 19-9 = 10.</text:p>
        </text:list-item>
        <text:list-item>
          <text:p text:style-name="List_20_1_Content">  Quelle est la composition de l'atome de Neon ?</text:p>
        </text:list-item>
        <text:list-item>
          <text:p text:style-name="List_20_1_Content"> Il y a : - 10 proton(s), car 10 est le numéro atomique de l'atome - 10 électron(s) parce qu'un atome est neutre, donc il doit y avoir autant de charges + que de charges - dans l'atome de Neon. - 10 neutron(s) puisque le nombre de masse est de 20. Le nombre de masse correspond au nombre de particules dans le noyau, c'est-à-dire les protons et les neutrons. Comme nous connaissons le nombre de protons, le nombre de neutrons se trouve en faisant 20-10 = 10.</text:p>
        </text:list-item>
        <text:list-item>
          <text:p text:style-name="List_20_1_Content">  Quelle est la composition de l'atome de Sodium ?</text:p>
        </text:list-item>
        <text:list-item>
          <text:p text:style-name="List_20_1_Content"> Il y a : - 11 proton(s), car 11 est le numéro atomique de l'atome - 11 électron(s) parce qu'un atome est neutre, donc il doit y avoir autant de charges + que de charges - dans l'atome de Sodium. - 12 neutron(s) puisque le nombre de masse est de 23. Le nombre de masse correspond au nombre de particules dans le noyau, c'est-à-dire les protons et les neutrons. Comme nous connaissons le nombre de protons, le nombre de neutrons se trouve en faisant 23-11 = 12.</text:p>
        </text:list-item>
        <text:list-item>
          <text:p text:style-name="List_20_1_Content">  Quelle est la composition de l'atome de Magnesium ?</text:p>
        </text:list-item>
        <text:list-item>
          <text:p text:style-name="List_20_1_Content"> Il y a : - 12 proton(s), car 12 est le numéro atomique de l'atome - 12 électron(s) parce qu'un atome est neutre, donc il doit y avoir autant de charges + que de charges - dans l'atome de Magnesium. - 12 neutron(s) puisque le nombre de masse est de 24. Le nombre de masse correspond au nombre de particules dans le noyau, c'est-à-dire les protons et les neutrons. Comme nous connaissons le nombre de protons, le nombre de neutrons se trouve en faisant 24-12 = 12.</text:p>
        </text:list-item>
        <text:list-item>
          <text:p text:style-name="List_20_1_Content">  Quelle est la composition de l'atome de Aluminum ?</text:p>
        </text:list-item>
        <text:list-item>
          <text:p text:style-name="List_20_1_Content"> Il y a : - 13 proton(s), car 13 est le numéro atomique de l'atome - 13 électron(s) parce qu'un atome est neutre, donc il doit y avoir autant de charges + que de charges - dans l'atome de Aluminum. - 14 neutron(s) puisque le nombre de masse est de 27. Le nombre de masse correspond au nombre de particules dans le noyau, c'est-à-dire les protons et les neutrons. Comme nous connaissons le nombre de protons, le nombre de neutrons se trouve en faisant 27-13 = 14.</text:p>
        </text:list-item>
        <text:list-item>
          <text:p text:style-name="List_20_1_Content">  Quelle est la composition de l'atome de Silicon ?</text:p>
        </text:list-item>
        <text:list-item>
          <text:p text:style-name="List_20_1_Content"> Il y a : - 14 proton(s), car 14 est le numéro atomique de l'atome - 14 électron(s) parce qu'un atome est neutre, donc il doit y avoir autant de charges + que de charges - dans l'atome de Silicon. - 14 neutron(s) puisque le nombre de masse est de 28. Le nombre de masse correspond au nombre de particules dans le noyau, c'est-à-dire les protons et les neutrons. Comme nous connaissons le nombre de protons, le nombre de neutrons se trouve en faisant 28-14 = 14.</text:p>
        </text:list-item>
        <text:list-item>
          <text:p text:style-name="List_20_1_Content">  Quelle est la composition de l'atome de Phosphorus ?</text:p>
        </text:list-item>
        <text:list-item>
          <text:p text:style-name="List_20_1_Content"> Il y a : - 15 proton(s), car 15 est le numéro atomique de l'atome - 15 électron(s) parce qu'un atome est neutre, donc il doit y avoir autant de charges + que de charges - dans l'atome de Phosphorus. - 16 neutron(s) puisque le nombre de masse est de 31. Le nombre de masse correspond au nombre de particules dans le noyau, c'est-à-dire les protons et les neutrons. Comme nous connaissons le nombre de protons, le nombre de neutrons se trouve en faisant 31-15 = 16.</text:p>
        </text:list-item>
        <text:list-item>
          <text:p text:style-name="List_20_1_Content">  Quelle est la composition de l'atome de Sulfur ?</text:p>
        </text:list-item>
        <text:list-item>
          <text:p text:style-name="List_20_1_Content"> Il y a : - 16 proton(s), car 16 est le numéro atomique de l'atome - 16 électron(s) parce qu'un atome est neutre, donc il doit y avoir autant de charges + que de charges - dans l'atome de Sulfur. - 16 neutron(s) puisque le nombre de masse est de 32. Le nombre de masse correspond au nombre de particules dans le noyau, c'est-à-dire les protons et les neutrons. Comme nous connaissons le nombre de protons, le nombre de neutrons se trouve en faisant 32-16 = 16.</text:p>
        </text:list-item>
        <text:list-item>
          <text:p text:style-name="List_20_1_Content">  Quelle est la composition de l'atome de Chlorine ?</text:p>
        </text:list-item>
        <text:list-item>
          <text:p text:style-name="List_20_1_Content"> Il y a : - 17 proton(s), car 17 est le numéro atomique de l'atome - 17 électron(s) parce qu'un atome est neutre, donc il doit y avoir autant de charges + que de charges - dans l'atome de Chlorine. - 18 neutron(s) puisque le nombre de masse est de 35. Le nombre de masse correspond au nombre de particules dans le noyau, c'est-à-dire les protons et les neutrons. Comme nous connaissons le nombre de protons, le nombre de neutrons se trouve en faisant 35-17 = 18.</text:p>
        </text:list-item>
        <text:list-item>
          <text:p text:style-name="List_20_1_Content">  Quelle est la composition de l'atome de Argon ?</text:p>
        </text:list-item>
        <text:list-item>
          <text:p text:style-name="List_20_1_Content"> Il y a : - 18 proton(s), car 18 est le numéro atomique de l'atome - 18 électron(s) parce qu'un atome est neutre, donc il doit y avoir autant de charges + que de charges - dans l'atome de Argon. - 22 neutron(s) puisque le nombre de masse est de 40. Le nombre de masse correspond au nombre de particules dans le noyau, c'est-à-dire les protons et les neutrons. Comme nous connaissons le nombre de protons, le nombre de neutrons se trouve en faisant 40-18 = 22.</text:p>
        </text:list-item>
        <text:list-item>
          <text:p text:style-name="List_20_1_Content">  Quelle est la composition de l'atome de Potassium ?</text:p>
        </text:list-item>
        <text:list-item>
          <text:p text:style-name="List_20_1_Content"> Il y a : - 19 proton(s), car 19 est le numéro atomique de l'atome - 19 électron(s) parce qu'un atome est neutre, donc il doit y avoir autant de charges + que de charges - dans l'atome de Potassium. - 20 neutron(s) puisque le nombre de masse est de 39. Le nombre de masse correspond au nombre de particules dans le noyau, c'est-à-dire les protons et les neutrons. Comme nous connaissons le nombre de protons, le nombre de neutrons se trouve en faisant 39-19 = 20.</text:p>
        </text:list-item>
        <text:list-item>
          <text:p text:style-name="List_20_1_Content">  Quelle est la composition de l'atome de Calcium ?</text:p>
        </text:list-item>
        <text:list-item>
          <text:p text:style-name="List_20_1_Content"> Il y a : - 20 proton(s), car 20 est le numéro atomique de l'atome - 20 électron(s) parce qu'un atome est neutre, donc il doit y avoir autant de charges + que de charges - dans l'atome de Calcium. - 20 neutron(s) puisque le nombre de masse est de 40. Le nombre de masse correspond au nombre de particules dans le noyau, c'est-à-dire les protons et les neutrons. Comme nous connaissons le nombre de protons, le nombre de neutrons se trouve en faisant 40-20 = 20.</text:p>
        </text:list-item>
        <text:list-item>
          <text:p text:style-name="List_20_1_Content">  Quelle est la composition de l'atome de Scandium ?</text:p>
        </text:list-item>
        <text:list-item>
          <text:p text:style-name="List_20_1_Content"> Il y a : - 21 proton(s), car 21 est le numéro atomique de l'atome - 21 électron(s) parce qu'un atome est neutre, donc il doit y avoir autant de charges + que de charges - dans l'atome de Scandium. - 24 neutron(s) puisque le nombre de masse est de 45. Le nombre de masse correspond au nombre de particules dans le noyau, c'est-à-dire les protons et les neutrons. Comme nous connaissons le nombre de protons, le nombre de neutrons se trouve en faisant 45-21 = 24.</text:p>
        </text:list-item>
        <text:list-item>
          <text:p text:style-name="List_20_1_Content">  Quelle est la composition de l'atome de Titanium ?</text:p>
        </text:list-item>
        <text:list-item>
          <text:p text:style-name="List_20_1_Content"> Il y a : - 22 proton(s), car 22 est le numéro atomique de l'atome - 22 électron(s) parce qu'un atome est neutre, donc il doit y avoir autant de charges + que de charges - dans l'atome de Titanium. - 26 neutron(s) puisque le nombre de masse est de 48. Le nombre de masse correspond au nombre de particules dans le noyau, c'est-à-dire les protons et les neutrons. Comme nous connaissons le nombre de protons, le nombre de neutrons se trouve en faisant 48-22 = 26.</text:p>
        </text:list-item>
        <text:list-item>
          <text:p text:style-name="List_20_1_Content">  Quelle est la composition de l'atome de Vanadium ?</text:p>
        </text:list-item>
        <text:list-item>
          <text:p text:style-name="List_20_1_Content"> Il y a : - 23 proton(s), car 23 est le numéro atomique de l'atome - 23 électron(s) parce qu'un atome est neutre, donc il doit y avoir autant de charges + que de charges - dans l'atome de Vanadium. - 28 neutron(s) puisque le nombre de masse est de 51. Le nombre de masse correspond au nombre de particules dans le noyau, c'est-à-dire les protons et les neutrons. Comme nous connaissons le nombre de protons, le nombre de neutrons se trouve en faisant 51-23 = 28.</text:p>
        </text:list-item>
        <text:list-item>
          <text:p text:style-name="List_20_1_Content">  Quelle est la composition de l'atome de Chromium ?</text:p>
        </text:list-item>
        <text:list-item>
          <text:p text:style-name="List_20_1_Content"> Il y a : - 24 proton(s), car 24 est le numéro atomique de l'atome - 24 électron(s) parce qu'un atome est neutre, donc il doit y avoir autant de charges + que de charges - dans l'atome de Chromium. - 28 neutron(s) puisque le nombre de masse est de 52. Le nombre de masse correspond au nombre de particules dans le noyau, c'est-à-dire les protons et les neutrons. Comme nous connaissons le nombre de protons, le nombre de neutrons se trouve en faisant 52-24 = 28.</text:p>
        </text:list-item>
        <text:list-item>
          <text:p text:style-name="List_20_1_Content">  Quelle est la composition de l'atome de Manganese ?</text:p>
        </text:list-item>
        <text:list-item>
          <text:p text:style-name="List_20_1_Content"> Il y a : - 25 proton(s), car 25 est le numéro atomique de l'atome - 25 électron(s) parce qu'un atome est neutre, donc il doit y avoir autant de charges + que de charges - dans l'atome de Manganese. - 30 neutron(s) puisque le nombre de masse est de 55. Le nombre de masse correspond au nombre de particules dans le noyau, c'est-à-dire les protons et les neutrons. Comme nous connaissons le nombre de protons, le nombre de neutrons se trouve en faisant 55-25 = 30.</text:p>
        </text:list-item>
        <text:list-item>
          <text:p text:style-name="List_20_1_Content">  Quelle est la composition de l'atome de Iron ?</text:p>
        </text:list-item>
        <text:list-item>
          <text:p text:style-name="List_20_1_Content"> Il y a : - 26 proton(s), car 26 est le numéro atomique de l'atome - 26 électron(s) parce qu'un atome est neutre, donc il doit y avoir autant de charges + que de charges - dans l'atome de Iron. - 30 neutron(s) puisque le nombre de masse est de 56. Le nombre de masse correspond au nombre de particules dans le noyau, c'est-à-dire les protons et les neutrons. Comme nous connaissons le nombre de protons, le nombre de neutrons se trouve en faisant 56-26 = 30.</text:p>
        </text:list-item>
        <text:list-item>
          <text:p text:style-name="List_20_1_Content">  Quelle est la composition de l'atome de Cobalt ?</text:p>
        </text:list-item>
        <text:list-item>
          <text:p text:style-name="List_20_1_Content"> Il y a : - 27 proton(s), car 27 est le numéro atomique de l'atome - 27 électron(s) parce qu'un atome est neutre, donc il doit y avoir autant de charges + que de charges - dans l'atome de Cobalt. - 32 neutron(s) puisque le nombre de masse est de 59. Le nombre de masse correspond au nombre de particules dans le noyau, c'est-à-dire les protons et les neutrons. Comme nous connaissons le nombre de protons, le nombre de neutrons se trouve en faisant 59-27 = 32.</text:p>
        </text:list-item>
        <text:list-item>
          <text:p text:style-name="List_20_1_Content">  Quelle est la composition de l'atome de Nickel ?</text:p>
        </text:list-item>
        <text:list-item>
          <text:p text:style-name="List_20_1_Content"> Il y a : - 28 proton(s), car 28 est le numéro atomique de l'atome - 28 électron(s) parce qu'un atome est neutre, donc il doit y avoir autant de charges + que de charges - dans l'atome de Nickel. - 31 neutron(s) puisque le nombre de masse est de 59. Le nombre de masse correspond au nombre de particules dans le noyau, c'est-à-dire les protons et les neutrons. Comme nous connaissons le nombre de protons, le nombre de neutrons se trouve en faisant 59-28 = 31.</text:p>
        </text:list-item>
        <text:list-item>
          <text:p text:style-name="List_20_1_Content">  Quelle est la composition de l'atome de Copper ?</text:p>
        </text:list-item>
        <text:list-item>
          <text:p text:style-name="List_20_1_Content"> Il y a : - 29 proton(s), car 29 est le numéro atomique de l'atome - 29 électron(s) parce qu'un atome est neutre, donc il doit y avoir autant de charges + que de charges - dans l'atome de Copper. - 35 neutron(s) puisque le nombre de masse est de 64. Le nombre de masse correspond au nombre de particules dans le noyau, c'est-à-dire les protons et les neutrons. Comme nous connaissons le nombre de protons, le nombre de neutrons se trouve en faisant 64-29 = 35.</text:p>
        </text:list-item>
        <text:list-item>
          <text:p text:style-name="List_20_1_Content">  Quelle est la composition de l'atome de Zinc ?</text:p>
        </text:list-item>
        <text:list-item>
          <text:p text:style-name="List_20_1_Content"> Il y a : - 30 proton(s), car 30 est le numéro atomique de l'atome - 30 électron(s) parce qu'un atome est neutre, donc il doit y avoir autant de charges + que de charges - dans l'atome de Zinc. - 35 neutron(s) puisque le nombre de masse est de 65. Le nombre de masse correspond au nombre de particules dans le noyau, c'est-à-dire les protons et les neutrons. Comme nous connaissons le nombre de protons, le nombre de neutrons se trouve en faisant 65-30 = 35.</text:p>
        </text:list-item>
        <text:list-item>
          <text:p text:style-name="List_20_1_Content">  Quelle est la composition de l'atome de Gallium ?</text:p>
        </text:list-item>
        <text:list-item>
          <text:p text:style-name="List_20_1_Content"> Il y a : - 31 proton(s), car 31 est le numéro atomique de l'atome - 31 électron(s) parce qu'un atome est neutre, donc il doit y avoir autant de charges + que de charges - dans l'atome de Gallium. - 39 neutron(s) puisque le nombre de masse est de 70. Le nombre de masse correspond au nombre de particules dans le noyau, c'est-à-dire les protons et les neutrons. Comme nous connaissons le nombre de protons, le nombre de neutrons se trouve en faisant 70-31 = 39.</text:p>
        </text:list-item>
        <text:list-item>
          <text:p text:style-name="List_20_1_Content">  Quelle est la composition de l'atome de Germanium ?</text:p>
        </text:list-item>
        <text:list-item>
          <text:p text:style-name="List_20_1_Content"> Il y a : - 32 proton(s), car 32 est le numéro atomique de l'atome - 32 électron(s) parce qu'un atome est neutre, donc il doit y avoir autant de charges + que de charges - dans l'atome de Germanium. - 41 neutron(s) puisque le nombre de masse est de 73. Le nombre de masse correspond au nombre de particules dans le noyau, c'est-à-dire les protons et les neutrons. Comme nous connaissons le nombre de protons, le nombre de neutrons se trouve en faisant 73-32 = 41.</text:p>
        </text:list-item>
        <text:list-item>
          <text:p text:style-name="List_20_1_Content">  Quelle est la composition de l'atome de Arsenic ?</text:p>
        </text:list-item>
        <text:list-item>
          <text:p text:style-name="List_20_1_Content"> Il y a : - 33 proton(s), car 33 est le numéro atomique de l'atome - 33 électron(s) parce qu'un atome est neutre, donc il doit y avoir autant de charges + que de charges - dans l'atome de Arsenic. - 42 neutron(s) puisque le nombre de masse est de 75. Le nombre de masse correspond au nombre de particules dans le noyau, c'est-à-dire les protons et les neutrons. Comme nous connaissons le nombre de protons, le nombre de neutrons se trouve en faisant 75-33 = 42.</text:p>
        </text:list-item>
        <text:list-item>
          <text:p text:style-name="List_20_1_Content">  Quelle est la composition de l'atome de Selenium ?</text:p>
        </text:list-item>
        <text:list-item>
          <text:p text:style-name="List_20_1_Content"> Il y a : - 34 proton(s), car 34 est le numéro atomique de l'atome - 34 électron(s) parce qu'un atome est neutre, donc il doit y avoir autant de charges + que de charges - dans l'atome de Selenium. - 45 neutron(s) puisque le nombre de masse est de 79. Le nombre de masse correspond au nombre de particules dans le noyau, c'est-à-dire les protons et les neutrons. Comme nous connaissons le nombre de protons, le nombre de neutrons se trouve en faisant 79-34 = 45.</text:p>
        </text:list-item>
        <text:list-item>
          <text:p text:style-name="List_20_1_Content">  Quelle est la composition de l'atome de Bromine ?</text:p>
        </text:list-item>
        <text:list-item>
          <text:p text:style-name="List_20_1_Content"> Il y a : - 35 proton(s), car 35 est le numéro atomique de l'atome - 35 électron(s) parce qu'un atome est neutre, donc il doit y avoir autant de charges + que de charges - dans l'atome de Bromine. - 45 neutron(s) puisque le nombre de masse est de 80. Le nombre de masse correspond au nombre de particules dans le noyau, c'est-à-dire les protons et les neutrons. Comme nous connaissons le nombre de protons, le nombre de neutrons se trouve en faisant 80-35 = 45.</text:p>
        </text:list-item>
        <text:list-item>
          <text:p text:style-name="List_20_1_Content">  Quelle est la composition de l'atome de Krypton ?</text:p>
        </text:list-item>
        <text:list-item>
          <text:p text:style-name="List_20_1_Content"> Il y a : - 36 proton(s), car 36 est le numéro atomique de l'atome - 36 électron(s) parce qu'un atome est neutre, donc il doit y avoir autant de charges + que de charges - dans l'atome de Krypton. - 48 neutron(s) puisque le nombre de masse est de 84. Le nombre de masse correspond au nombre de particules dans le noyau, c'est-à-dire les protons et les neutrons. Comme nous connaissons le nombre de protons, le nombre de neutrons se trouve en faisant 84-36 = 48.</text:p>
        </text:list-item>
        <text:list-item>
          <text:p text:style-name="List_20_1_Content">  Quelle est la composition de l'atome de Rubidium ?</text:p>
        </text:list-item>
        <text:list-item>
          <text:p text:style-name="List_20_1_Content"> Il y a : - 37 proton(s), car 37 est le numéro atomique de l'atome - 37 électron(s) parce qu'un atome est neutre, donc il doit y avoir autant de charges + que de charges - dans l'atome de Rubidium. - 48 neutron(s) puisque le nombre de masse est de 85. Le nombre de masse correspond au nombre de particules dans le noyau, c'est-à-dire les protons et les neutrons. Comme nous connaissons le nombre de protons, le nombre de neutrons se trouve en faisant 85-37 = 48.</text:p>
        </text:list-item>
        <text:list-item>
          <text:p text:style-name="List_20_1_Content">  Quelle est la composition de l'atome de Strontium ?</text:p>
        </text:list-item>
        <text:list-item>
          <text:p text:style-name="List_20_1_Content"> Il y a : - 38 proton(s), car 38 est le numéro atomique de l'atome - 38 électron(s) parce qu'un atome est neutre, donc il doit y avoir autant de charges + que de charges - dans l'atome de Strontium. - 50 neutron(s) puisque le nombre de masse est de 88. Le nombre de masse correspond au nombre de particules dans le noyau, c'est-à-dire les protons et les neutrons. Comme nous connaissons le nombre de protons, le nombre de neutrons se trouve en faisant 88-38 = 50.</text:p>
        </text:list-item>
        <text:list-item>
          <text:p text:style-name="List_20_1_Content">  Quelle est la composition de l'atome de Yttrium ?</text:p>
        </text:list-item>
        <text:list-item>
          <text:p text:style-name="List_20_1_Content"> Il y a : - 39 proton(s), car 39 est le numéro atomique de l'atome - 39 électron(s) parce qu'un atome est neutre, donc il doit y avoir autant de charges + que de charges - dans l'atome de Yttrium. - 50 neutron(s) puisque le nombre de masse est de 89. Le nombre de masse correspond au nombre de particules dans le noyau, c'est-à-dire les protons et les neutrons. Comme nous connaissons le nombre de protons, le nombre de neutrons se trouve en faisant 89-39 = 50.</text:p>
        </text:list-item>
        <text:list-item>
          <text:p text:style-name="List_20_1_Content">  Quelle est la composition de l'atome de Zirconium ?</text:p>
        </text:list-item>
        <text:list-item>
          <text:p text:style-name="List_20_1_Content_Last"> Il y a : - 40 proton(s), car 40 est le numéro atomique de l'atome - 40 électron(s) parce qu'un atome est neutre, donc il doit y avoir autant de charges + que de charges - dans l'atome de Zirconium. - 51 neutron(s) puisque le nombre de masse est de 91. Le nombre de masse correspond au nombre de particules dans le noyau, c'est-à-dire les protons et les neutrons. Comme nous connaissons le nombre de protons, le nombre de neutrons se trouve en faisant 91-40 = 51.</text:p>
        </text:list-item>
      </text:list>
      <text:p text:style-name="Text_20_body">&lt;/hidde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02:21</meta:creation-date>
    <dc:creator>Generated</dc:creator>
    <dc:date>2026-09-02T02::02:21</dc:date>
    <dc:language>en-US</dc:language>
    <meta:editing-cycles>1</meta:editing-cycles>
    <meta:editing-duration>PT0S</meta:editing-duration>
    <dc:title>3eme:seance_3</dc:title>
  </office:meta>
</office:document-meta>
</file>