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7291938657272b167e345a07d2ec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s_chp_i_et_ii_2"/><text:bookmark-start text:name="correction_ds_chp_i_et_ii"/>1. Correction DS Chp I et II<text:bookmark-end text:name="__RefHeading___correction_ds_chp_i_et_ii_2"/><text:bookmark-end text:name="correction_ds_chp_i_et_ii"/></text:h>
      <text:h text:style-name="Heading_20_2" text:outline-level="2"><text:bookmark-start text:name="__RefHeading___exercice_3"/><text:bookmark-start text:name="exercice"/>2. Exercice<text:bookmark-end text:name="__RefHeading___exercice_3"/><text:bookmark-end text:name="exercice"/></text:h>
      <text:p text:style-name="Text_20_body">https://nuage03.apps.education.fr/index.php/s/aTEsHiNxRX7gX2C</text:p>
      <text:h text:style-name="Heading_20_2" text:outline-level="2"><text:bookmark-start text:name="__RefHeading___tp_masse_volumique_4"/><text:bookmark-start text:name="tp_masse_volumique"/>3. TP masse volumique<text:bookmark-end text:name="__RefHeading___tp_masse_volumique_4"/><text:bookmark-end text:name="tp_masse_volumique"/></text:h>
      <text:p text:style-name="Text_20_body">Sur ELEA</text:p>
      <text:h text:style-name="Heading_20_2" text:outline-level="2"><text:bookmark-start text:name="__RefHeading___lecon_masse_volumique_5"/><text:bookmark-start text:name="lecon_masse_volumique"/>4. Leçon masse volumique<text:bookmark-end text:name="__RefHeading___lecon_masse_volumique_5"/><text:bookmark-end text:name="lecon_masse_volumique"/></text:h>
      <text:p text:style-name="Text_20_body">https://nuage03.apps.education.fr/index.php/s/4BApFGrozxrWp37</text:p>
      <text:p text:style-name="Text_20_body"><draw:frame draw:style-name="media" draw:name="0" text:anchor-type="as-char" draw:z-index="0" svg:width="23.415625cm" style:rel-width="100%" svg:height="33.099375cm" style:rel-height="scale"><draw:image xlink:href="Pictures/b77291938657272b167e345a07d2ecb6.png" xlink:type="simple" xlink:show="embed" xlink:actuate="onLoad"/></draw:frame></text:p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<text:span text:style-name="Strong_20_Emphasis">Exercice à faire côté exercice</text:span></text:p>
      <text:p text:style-name="Text_20_body">https://nuage03.apps.education.fr/index.php/s/gF5TPcAiSp3yREz</text:p>
      <text:p text:style-name="Text_20_body"><text:span text:style-name="Strong_20_Emphasis">Leçon à recopier côté leçon</text:span></text:p>
      <text:p text:style-name="Text_20_body">Dans ELEA : Chapitre IV : Acides, bases et transformations chimiques (texte à trou : https://nuage03.apps.education.fr/index.php/s/KZfZKFd25G55oAX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0:59</meta:creation-date>
    <dc:creator>Generated</dc:creator>
    <dc:date>2026-09-02T01::10:59</dc:date>
    <dc:language>en-US</dc:language>
    <meta:editing-cycles>1</meta:editing-cycles>
    <meta:editing-duration>PT0S</meta:editing-duration>
    <dc:title>3eme:seance_7</dc:title>
  </office:meta>
</office:document-meta>
</file>