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7b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exercice_ion_et_masse_volumique_2"/><text:bookmark-start text:name="correction_exercice_ion_et_masse_volumique"/>1. Correction Exercice ion et masse volumique<text:bookmark-end text:name="__RefHeading___correction_exercice_ion_et_masse_volumique_2"/><text:bookmark-end text:name="correction_exercice_ion_et_masse_volumique"/></text:h>
      <text:p text:style-name="Text_20_body">https://nuage03.apps.education.fr/index.php/s/ZqbcCn9yNWYMrzk</text:p>
      <text:h text:style-name="Heading_20_2" text:outline-level="2"><text:bookmark-start text:name="__RefHeading___lecon_masse_volumique_3"/><text:bookmark-start text:name="lecon_masse_volumique"/>2. Leçon masse volumique<text:bookmark-end text:name="__RefHeading___lecon_masse_volumique_3"/><text:bookmark-end text:name="lecon_masse_volumique"/></text:h>
      <text:p text:style-name="Text_20_body">https://nuage03.apps.education.fr/index.php/s/4BApFGrozxrWp37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chapitre_ivacides_bases_et_transformations_chimiques_4"/><text:bookmark-start text:name="chapitre_ivacides_bases_et_transformations_chimiques"/>3. Chapitre IV : Acides, bases et transformations chimiques<text:bookmark-end text:name="__RefHeading___chapitre_ivacides_bases_et_transformations_chimiques_4"/><text:bookmark-end text:name="chapitre_ivacides_bases_et_transformations_chimiques"/></text:h>
      <text:p text:style-name="Text_20_body">Dans ELEA : Chapitre IV : Acides, bases et transformations chimiques (texte à trou : https://nuage03.apps.education.fr/index.php/s/KZfZKFd25G55oAX )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éviser “Chapitre 4 Acides, bases et transformations chimiques” sur Wooflas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28:22</meta:creation-date>
    <dc:creator>Generated</dc:creator>
    <dc:date>2026-09-02T08::28:22</dc:date>
    <dc:language>en-US</dc:language>
    <meta:editing-cycles>1</meta:editing-cycles>
    <meta:editing-duration>PT0S</meta:editing-duration>
    <dc:title>3eme:seance_7b</dc:title>
  </office:meta>
</office:document-meta>
</file>