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b4f5cc4cc78685ca6092d1935048ac.png"/>
  <manifest:file-entry manifest:media-type="image/png" manifest:full-path="Pictures/b344059e0820dd40619a0c611cb254d2.png"/>
  <manifest:file-entry manifest:media-type="image/png" manifest:full-path="Pictures/929799b1fbb047a84c271103d99d6e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9b"/><text:bookmark-start text:name="__RefHeading___seance_9_1"/><text:bookmark-start text:name="seance_9"/>Séance 9<text:bookmark-end text:name="__RefHeading___seance_9_1"/><text:bookmark-end text:name="seance_9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<text:span text:style-name="Strong_20_Emphasis">Exercice 1 et 2</text:span></text:p>
      <text:p text:style-name="Text_20_body">https://nuage03.apps.education.fr/index.php/s/tCK8bGD9iyiaYpK</text:p>
      <text:p text:style-name="Text_20_body"><draw:frame draw:style-name="media" draw:name="0" text:anchor-type="as-char" draw:z-index="0" svg:width="23.65375cm" style:rel-width="100%" svg:height="21.007916666667cm" style:rel-height="scale"><draw:image xlink:href="Pictures/bcb4f5cc4cc78685ca6092d1935048ac.png" xlink:type="simple" xlink:show="embed" xlink:actuate="onLoad"/></draw:frame></text:p>
      <text:h text:style-name="Heading_20_2" text:outline-level="2"><text:bookmark-start text:name="__RefHeading___fin_de_la_lecon_chp_iv_acides_bases_et_transformations_chimiques_3"/><text:bookmark-start text:name="fin_de_la_lecon_chp_iv_acides_bases_et_transformations_chimiques"/>2. Fin de la leçon Chp IV Acides Bases et transformations chimiques<text:bookmark-end text:name="__RefHeading___fin_de_la_lecon_chp_iv_acides_bases_et_transformations_chimiques_3"/><text:bookmark-end text:name="fin_de_la_lecon_chp_iv_acides_bases_et_transformations_chimiques"/></text:h>
      <text:p text:style-name="Text_20_body">https://nuage03.apps.education.fr/index.php/s/BC6WPfmmcRpNfPP</text:p>
      <text:p text:style-name="Text_20_body"><draw:frame draw:style-name="media" draw:name="1" text:anchor-type="as-char" draw:z-index="1" svg:width="24.024166666667cm" style:rel-width="100%" svg:height="31.829375cm" style:rel-height="scale"><draw:image xlink:href="Pictures/b344059e0820dd40619a0c611cb254d2.png" xlink:type="simple" xlink:show="embed" xlink:actuate="onLoad"/></draw:frame></text:p>
      <text:p text:style-name="Text_20_body"><draw:frame draw:style-name="media" draw:name="2" text:anchor-type="as-char" draw:z-index="2" svg:width="23.442083333333cm" style:rel-width="100%" svg:height="15.425208333333cm" style:rel-height="scale"><draw:image xlink:href="Pictures/929799b1fbb047a84c271103d99d6e8a.png" xlink:type="simple" xlink:show="embed" xlink:actuate="onLoad"/></draw:frame></text:p>
      <text:h text:style-name="Heading_20_2" text:outline-level="2"><text:bookmark-start text:name="__RefHeading___revision_electricite_4"/><text:bookmark-start text:name="revision_electricite"/>3. Révision électricité<text:bookmark-end text:name="__RefHeading___revision_electricite_4"/><text:bookmark-end text:name="revision_electricite"/></text:h>
      <text:p text:style-name="Text_20_body">https://nuage03.apps.education.fr/index.php/s/dGdi9rjXJESodX3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 Chp IV Acides Bases et transformations chimiques et masse volumi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2:12</meta:creation-date>
    <dc:creator>Generated</dc:creator>
    <dc:date>2026-09-02T02::02:12</dc:date>
    <dc:language>en-US</dc:language>
    <meta:editing-cycles>1</meta:editing-cycles>
    <meta:editing-duration>PT0S</meta:editing-duration>
    <dc:title>3eme:seance_9b</dc:title>
  </office:meta>
</office:document-meta>
</file>