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b5f665b02505de789c79acdbe7dbb6.png"/>
  <manifest:file-entry manifest:media-type="image/png" manifest:full-path="Pictures/d1d1be893d50dfda4e3a3a6c9dc691e9.png"/>
  <manifest:file-entry manifest:media-type="image/png" manifest:full-path="Pictures/88e320e216335665c6c92a5b02b57253.png"/>
  <manifest:file-entry manifest:media-type="image/png" manifest:full-path="Pictures/0c278931fd66d5c2df30a767c0440ede.png"/>
  <manifest:file-entry manifest:media-type="image/png" manifest:full-path="Pictures/73e16ab353a98d785c5ce8dec8f5ed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4_04_22"/><text:bookmark-start text:name="__RefHeading___semaine_du_04_04_22_1"/><text:bookmark-start text:name="semaine_du_04_04_22"/>Semaine du 04/04/22<text:bookmark-end text:name="__RefHeading___semaine_du_04_04_22_1"/><text:bookmark-end text:name="semaine_du_04_04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&lt;hidden&gt;</text:p>
      <text:p text:style-name="Text_20_body"><text:span text:style-name="Strong_20_Emphasis">Exercice 5 p 40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Nb protons</text:p>
          </table:table-cell>
          <table:table-cell office:value-type="string" table:style-name="tableheader">
            <text:p text:style-name="Table_20_Heading">Nb électrons</text:p>
          </table:table-cell>
          <table:table-cell office:value-type="string" table:style-name="tableheader">
            <text:p text:style-name="Table_20_Heading">Charge</text:p>
          </table:table-cell>
          <table:table-cell office:value-type="string" table:style-name="tableheader">
            <text:p text:style-name="Table_20_Heading">Formule</text:p>
          </table:table-cell>
        </table:table-row>
        <table:table-row>
          <table:table-cell office:value-type="string" table:style-name="tablecell">
            <text:p text:style-name="tablealignleft">Ion chlorure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1-</text:p>
          </table:table-cell>
          <table:table-cell office:value-type="string" table:style-name="tablecell">
            <text:p text:style-name="tablealignleft">Cl<text:span text:style-name="sup">-</text:span>    </text:p>
          </table:table-cell>
        </table:table-row>
        <table:table-row>
          <table:table-cell office:value-type="string" table:style-name="tablecell">
            <text:p text:style-name="tablealignleft">Ion Fer II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Fe<text:span text:style-name="sup">2+</text:span>    </text:p>
          </table:table-cell>
        </table:table-row>
        <table:table-row>
          <table:table-cell office:value-type="string" table:style-name="tablecell">
            <text:p text:style-name="tablealignleft">Ion Cuivre II</text:p>
          </table:table-cell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Cu<text:span text:style-name="sup">2+</text:span>    </text:p>
          </table:table-cell>
        </table:table-row>
      </table:table>
      <text:p text:style-name="Text_20_body">H<text:span text:style-name="sup">+</text:span></text:p>
      <text:p text:style-name="Text_20_body">Br<text:span text:style-name="sup">-</text:span></text:p>
      <text:p text:style-name="Text_20_body">Ni<text:span text:style-name="sup">2+</text:span></text:p>
      <text:p text:style-name="Text_20_body"><text:span text:style-name="Strong_20_Emphasis">Exercice 7 p 40</text:span></text:p>
      <text:p text:style-name="Text_20_body">Dans l'**atome **de calcium, il y a 20 protons (+) et 20 électrons (-), ce qui fait qu'il est neutre.</text:p>
      <text:p text:style-name="Text_20_body">L'**ion **calcium Ca<text:span text:style-name="sup">2+</text:span>  est chargé 2+ car il a perdu 2 électrons.</text:p>
      <text:p text:style-name="Text_20_body">Il reste donc 20-2 = 18 électrons.</text:p>
      <text:p text:style-name="Text_20_body"><text:span text:style-name="Strong_20_Emphasis">Exercice 8 p 40</text:span></text:p>
      <text:p text:style-name="Text_20_body">Cet ion possède 8 protons. D'après la classification périodique des éléments, il s'agit donc de l'oxygène O.</text:p>
      <text:p text:style-name="Text_20_body">Comme il possède 10 électrons, sa charge est 2(-). Par conséquent, sa formule est O<text:span text:style-name="sup">2-</text:span>  .</text:p>
      <text:p text:style-name="Text_20_body">&lt;/hidden&gt;</text:p>
      <text:h text:style-name="Heading_20_2" text:outline-level="2"><text:bookmark-start text:name="__RefHeading___tp_ions_3"/><text:bookmark-start text:name="tp_ions"/>2. TP Ions<text:bookmark-end text:name="__RefHeading___tp_ions_3"/><text:bookmark-end text:name="tp_ions"/></text:h>
      <text:p text:style-name="Text_20_body">&lt;hidden&gt;</text:p>
      <text:h text:style-name="Heading_20_2" text:outline-level="2"><text:bookmark-start text:name="__RefHeading___ii._identification_des_ions_4"/><text:bookmark-start text:name="ii._identification_des_ions"/>II. Identification des ions<text:bookmark-end text:name="__RefHeading___ii._identification_des_ions_4"/><text:bookmark-end text:name="ii._identification_des_ions"/></text:h>
      <text:h text:style-name="Heading_20_3" text:outline-level="3"><text:bookmark-start text:name="__RefHeading___test_de_l_ion_cuivre_ii_5"/><text:bookmark-start text:name="test_de_l_ion_cuivre_ii"/>1. Test de l'ion cuivre II<text:bookmark-end text:name="__RefHeading___test_de_l_ion_cuivre_ii_5"/><text:bookmark-end text:name="test_de_l_ion_cuivre_ii"/></text:h>
      <text:p text:style-name="Text_20_body">On identifie l'ion cuivre II par l'apparition d'un précipité bleu en présence de soude (hydroxyde de sodium).</text:p>
      <text:p text:style-name="Text_20_body"><draw:frame draw:style-name="media" draw:name="0" text:anchor-type="as-char" draw:z-index="0" svg:width="10.927291666667cm" svg:height="6.429375cm"><draw:image xlink:href="Pictures/7eb5f665b02505de789c79acdbe7dbb6.png" xlink:type="simple" xlink:show="embed" xlink:actuate="onLoad"/></draw:frame></text:p>
      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
      <text:h text:style-name="Heading_20_3" text:outline-level="3"><text:bookmark-start text:name="__RefHeading___test_de_l_ion_fer_ii_6"/><text:bookmark-start text:name="test_de_l_ion_fer_ii"/>2. Test de l'ion fer II<text:bookmark-end text:name="__RefHeading___test_de_l_ion_fer_ii_6"/><text:bookmark-end text:name="test_de_l_ion_fer_ii"/></text:h>
      <text:p text:style-name="Text_20_body"><draw:frame draw:style-name="media" draw:name="2" text:anchor-type="as-char" draw:z-index="2" svg:width="6.35cm" style:rel-width="100%" svg:height="8.4402083333333cm" style:rel-height="scale"><draw:image xlink:href="Pictures/88e320e216335665c6c92a5b02b57253.png" xlink:type="simple" xlink:show="embed" xlink:actuate="onLoad"/></draw:frame></text:p>
      <text:p text:style-name="Text_20_body">On identifie l'<text:span text:style-name="Strong_20_Emphasis">ion fer II</text:span> par l'apparition d'un <text:span text:style-name="Strong_20_Emphasis">précipité vert</text:span> en présence de <text:span text:style-name="Strong_20_Emphasis">soude</text:span> (<text:span text:style-name="Strong_20_Emphasis">hydroxyde de sodium</text:span>).</text:p>
      <text:h text:style-name="Heading_20_3" text:outline-level="3"><text:bookmark-start text:name="__RefHeading___test_de_l_ion_fer_iii_7"/><text:bookmark-start text:name="test_de_l_ion_fer_iii"/>3. Test de l'ion fer III<text:bookmark-end text:name="__RefHeading___test_de_l_ion_fer_iii_7"/><text:bookmark-end text:name="test_de_l_ion_fer_iii"/></text:h>
      <text:p text:style-name="Text_20_body"><draw:frame draw:style-name="media" draw:name="3" text:anchor-type="as-char" draw:z-index="3" svg:width="6.35cm" style:rel-width="100%" svg:height="8.4402083333333cm" style:rel-height="scale"><draw:image xlink:href="Pictures/0c278931fd66d5c2df30a767c0440ede.png" xlink:type="simple" xlink:show="embed" xlink:actuate="onLoad"/></draw:frame></text:p>
      <text:p text:style-name="Text_20_body">On identifie l'ion fer III par l'apparition d'un précipité rouille en présence de soude (hydroxyde de sodium).</text:p>
      <text:h text:style-name="Heading_20_3" text:outline-level="3"><text:bookmark-start text:name="__RefHeading___test_de_l_ion_chlorure_8"/><text:bookmark-start text:name="test_de_l_ion_chlorure"/>4. Test de l'ion chlorure<text:bookmark-end text:name="__RefHeading___test_de_l_ion_chlorure_8"/><text:bookmark-end text:name="test_de_l_ion_chlorure"/></text:h>
      <text:p text:style-name="Text_20_body"><draw:frame draw:style-name="media" draw:name="4" text:anchor-type="as-char" draw:z-index="4" svg:width="6.35cm" style:rel-width="100%" svg:height="8.4402083333333cm" style:rel-height="scale"><draw:image xlink:href="Pictures/73e16ab353a98d785c5ce8dec8f5ed39.png" xlink:type="simple" xlink:show="embed" xlink:actuate="onLoad"/></draw:frame></text:p>
      <text:p text:style-name="Text_20_body">On identifie l'ion chlorure par l'apparition d'un précipité blanc en présence de nitrate d'argent (ce précipité noircit à la lumière).</text:p>
      <text:p text:style-name="Text_20_body">Il reste 2 autres ions à savoir identifier mais nous les verrons au prochain chapitre…</text:p>
      <text:p text:style-name="Text_20_body">Récapitulatif :</text:p>
      <text:p text:style-name="Text_20_body">&lt;/hidden&gt;</text:p>
      <text:h text:style-name="Heading_20_2" text:outline-level="2"><text:bookmark-start text:name="__RefHeading___a_faire_pour_la_prochaine_fois_9"/><text:bookmark-start text:name="a_faire_pour_la_prochaine_fois"/>3. A faire pour la prochaine fois<text:bookmark-end text:name="__RefHeading___a_faire_pour_la_prochaine_fois_9"/><text:bookmark-end text:name="a_faire_pour_la_prochaine_fois"/></text:h>
      <text:p text:style-name="Text_20_body">Ex 9 12 13 16 p 41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8:09</meta:creation-date>
    <dc:creator>Generated</dc:creator>
    <dc:date>2026-09-02T06::48:09</dc:date>
    <dc:language>en-US</dc:language>
    <meta:editing-cycles>1</meta:editing-cycles>
    <meta:editing-duration>PT0S</meta:editing-duration>
    <dc:title>3eme:semaine_04_04_22</dc:title>
  </office:meta>
</office:document-meta>
</file>