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baeff9f25e898791167ff29a781f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04_10_21"/><text:bookmark-start text:name="__RefHeading___semaine_du_4_10_21_1"/><text:bookmark-start text:name="semaine_du_4_10_21"/>Semaine du 4/10/21<text:bookmark-end text:name="__RefHeading___semaine_du_4_10_21_1"/><text:bookmark-end text:name="semaine_du_4_10_21"/></text:h>
      <text:h text:style-name="Heading_20_2" text:outline-level="2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2" text:outline-level="2"><text:bookmark-start text:name="__RefHeading___correction_de_l_exercice_3"/><text:bookmark-start text:name="correction_de_l_exercice"/>2. Correction de l'exercice<text:bookmark-end text:name="__RefHeading___correction_de_l_exercice_3"/><text:bookmark-end text:name="correction_de_l_exercice"/></text:h>
      <text:p text:style-name="Text_20_body"><draw:frame draw:style-name="media" draw:name="0" text:anchor-type="as-char" draw:z-index="0" svg:width="19.102916666667cm" style:rel-width="100%" svg:height="23.124583333333cm" style:rel-height="scale"><draw:image xlink:href="Pictures/f3baeff9f25e898791167ff29a781f22.png" xlink:type="simple" xlink:show="embed" xlink:actuate="onLoad"/></draw:frame></text:p>
      <text:h text:style-name="Heading_20_2" text:outline-level="2"><text:bookmark-start text:name="__RefHeading___tp_sur_la_puissance_electrique_4"/><text:bookmark-start text:name="tp_sur_la_puissance_electrique"/>3. TP sur la puissance électrique<text:bookmark-end text:name="__RefHeading___tp_sur_la_puissance_electrique_4"/><text:bookmark-end text:name="tp_sur_la_puissance_electriqu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58:08</meta:creation-date>
    <dc:creator>Generated</dc:creator>
    <dc:date>2026-09-02T04::58:08</dc:date>
    <dc:language>en-US</dc:language>
    <meta:editing-cycles>1</meta:editing-cycles>
    <meta:editing-duration>PT0S</meta:editing-duration>
    <dc:title>3eme:semaine_04_10_21</dc:title>
  </office:meta>
</office:document-meta>
</file>