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e0ca0f409fa18dc72cf02f675fd8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semaine_06_12_21"/><text:bookmark-start text:name="__RefHeading___semaine_du_6_12_21_1"/><text:bookmark-start text:name="semaine_du_6_12_21"/>Semaine du 6/12/21<text:bookmark-end text:name="__RefHeading___semaine_du_6_12_21_1"/><text:bookmark-end text:name="semaine_du_6_12_21"/></text:h>
      <text:h text:style-name="Heading_20_2" text:outline-level="2"><text:bookmark-start text:name="__RefHeading___correction_du_ds_2"/><text:bookmark-start text:name="correction_du_ds"/>0. Correction du DS<text:bookmark-end text:name="__RefHeading___correction_du_ds_2"/><text:bookmark-end text:name="correction_du_ds"/></text:h>
      <text:h text:style-name="Heading_20_2" text:outline-level="2"><text:bookmark-start text:name="__RefHeading___correction_du_travail_a_faire_3"/><text:bookmark-start text:name="correction_du_travail_a_faire"/>1 Correction du travail à faire<text:bookmark-end text:name="__RefHeading___correction_du_travail_a_faire_3"/><text:bookmark-end text:name="correction_du_travail_a_faire"/></text:h>
      <text:p text:style-name="Text_20_body"><text:span text:style-name="Strong_20_Emphasis">Activité p 66 67</text:span></text:p>
      <text:p text:style-name="Text_20_body">1. Le Soleil attire les planètes. La Terre attire la Lune.</text:p>
      <text:p text:style-name="Text_20_body">2. La Lune attire la Terre.</text:p>
      <text:p text:style-name="Text_20_body">3. La Terre attire la Lune et réciproquement donc il y a interaction.</text:p>
      <text:p text:style-name="Text_20_body">Idem pour le Soleil et la Lune.</text:p>
      <text:p text:style-name="Text_20_body">4. Interaction attractive à distance.</text:p>
      <text:p text:style-name="Text_20_body">5. Cette interaction concerne tout ce qui a une masse.</text:p>
      <text:p text:style-name="Text_20_body">6. La gravitation est une interaction attractive à distance qui concerne tous les objets ayant un masse.</text:p>
      <text:h text:style-name="Heading_20_2" text:outline-level="2"><text:bookmark-start text:name="__RefHeading___lecon_a_ecrire_cote_lecon_4"/><text:bookmark-start text:name="lecon_a_ecrire_cote_lecon"/>2. Leçon à écrire côté leçon<text:bookmark-end text:name="__RefHeading___lecon_a_ecrire_cote_lecon_4"/><text:bookmark-end text:name="lecon_a_ecrire_cote_lecon"/></text:h>
      <text:p text:style-name="Text_20_body">:3eme:2021-12-10chapitreivgravitationuniverselleetevolutiondeluniverslecon-eleves.pdf</text:p>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h text:style-name="Heading_20_1" text:outline-level="1"><text:bookmark-start text:name="__RefHeading___chapitre_ivgravitation_universelle_et_evolution_de_l_univers_5"/><text:bookmark-start text:name="chapitre_ivgravitation_universelle_et_evolution_de_l_univers"/>Chapitre IV : Gravitation universelle et évolution de l'Univers<text:bookmark-end text:name="__RefHeading___chapitre_ivgravitation_universelle_et_evolution_de_l_univers_5"/><text:bookmark-end text:name="chapitre_ivgravitation_universelle_et_evolution_de_l_univers"/></text:h><text:h text:style-name="Heading_20_2" text:outline-level="2"><text:bookmark-start text:name="__RefHeading___i._qu_est-ce_que_la_gravitation_universelle_6"/><text:bookmark-start text:name="i._qu_est-ce_que_la_gravitation_universelle"/>I. Qu'est-ce que la gravitation universelle ?<text:bookmark-end text:name="__RefHeading___i._qu_est-ce_que_la_gravitation_universelle_6"/><text:bookmark-end text:name="i._qu_est-ce_que_la_gravitation_universelle"/></text:h><text:p text:style-name="Text_20_body">La gravitation est une <text:span text:style-name="Strong_20_Emphasis">interaction attractive</text:span> entre deux objets qui ont une masse. C'est une <text:span text:style-name="Strong_20_Emphasis">interaction à distance</text:span> qui dépend de la distance qui sépare les deux objets.</text:p><text:p text:style-name="Text_20_body">La gravitation gouverne tout l’**Univers ** (système solaire, étoiles, galaxies et pommes).</text:p><text:h text:style-name="Heading_20_2" text:outline-level="2"><text:bookmark-start text:name="__RefHeading___ii._les_forces_de_gravitation_7"/><text:bookmark-start text:name="ii._les_forces_de_gravitation"/>II. Les forces de gravitation<text:bookmark-end text:name="__RefHeading___ii._les_forces_de_gravitation_7"/><text:bookmark-end text:name="ii._les_forces_de_gravitation"/></text:h><text:p text:style-name="Text_20_body">La gravitation qui s'exerce entre 2 objets A et B peut être modélisée par deux forces  et  :</text:p><text:p text:style-name="Text_20_body">- de même direction</text:p><text:p text:style-name="Text_20_body">- de même valeur</text:p><text:p text:style-name="Text_20_body">- de sens opposé.</text:p><text:p text:style-name="Text_20_body">- de valeur</text:p><text:p text:style-name="Text_20_body"> : masse de l'objet A</text:p><text:p text:style-name="Text_20_body"> : masse de l'objet B</text:p><text:p text:style-name="Text_20_body"> : distance séparant les centres de gravité des 2 objets</text:p><text:p text:style-name="Text_20_body"> : constante de gravitation </text:p><text:p text:style-name="Text_20_body">(formule à ne pas connaître par coeur mais à savoir utiliser)</text:p><text:p text:style-name="Text_20_body"><draw:frame draw:style-name="media" draw:name="0" text:anchor-type="as-char" draw:z-index="0" svg:width="7.46125cm" style:rel-width="100%" svg:height="2.8045833333333cm" style:rel-height="scale"><draw:image xlink:href="Pictures/c4e0ca0f409fa18dc72cf02f675fd89c.png" xlink:type="simple" xlink:show="embed" xlink:actuate="onLoad"/></draw:frame></text:p></table:table-cell></table:table-row></table:table></draw:text-box></draw:frame></text:p>
      <text:h text:style-name="Heading_20_2" text:outline-level="2"><text:bookmark-start text:name="__RefHeading___exercices_a_commencer_a_en_classe_et_a_finir_pour_la_prochaine_fois_8"/><text:bookmark-start text:name="exercices_a_commencer_a_en_classe_et_a_finir_pour_la_prochaine_fois"/>3. Exercices à commencer à en classe et à finir pour la prochaine fois<text:bookmark-end text:name="__RefHeading___exercices_a_commencer_a_en_classe_et_a_finir_pour_la_prochaine_fois_8"/><text:bookmark-end text:name="exercices_a_commencer_a_en_classe_et_a_finir_pour_la_prochaine_fois"/></text:h>
      <text:h text:style-name="Heading_20_2" text:outline-level="2"><text:bookmark-start text:name="__RefHeading___exercice_2_9"/><text:bookmark-start text:name="exercice_2"/>Exercice 2<text:bookmark-end text:name="__RefHeading___exercice_2_9"/><text:bookmark-end text:name="exercice_2"/></text:h>
      <text:p text:style-name="Text_20_body">Exercices calculatoires.</text:p>
      <text:p text:style-name="Text_20_body">Calculer la force exercée par la Terre sur le Soleil. Calculer la force exercée par la Terre sur la Lune. Calculer la force exercée par la Terre sur votre trousse. Calculer la force exercée par un stylo sur un autre espacé de 10cm.</text:p>
      <text:p text:style-name="Text_20_body">Masse du Soleil : m<text:span text:style-name="sub">S</text:span> = 2,0 × 10<text:span text:style-name="sup">30</text:span>  kg<text:line-break/>
Masse de la Terre : m<text:span text:style-name="sub">T</text:span> = 6,0 × 10<text:span text:style-name="sup">24</text:span>  kg<text:line-break/>
Masse de la Lune : m<text:span text:style-name="sub">L</text:span> = 7,342 × 10<text:span text:style-name="sup">22</text:span>  kg<text:line-break/>
Distance Terre-Soleil : d = 150 × 10<text:span text:style-name="sup">6</text:span>  km<text:line-break/>
Distance Terre-Lune : d = 384 000 km<text:line-break/>
Rayon de la Terre : R<text:span text:style-name="sub">T</text:span> = 6400 km</text:p>
      <text:p text:style-name="Text_20_body">Loi de gravitation universelle :</text:p>
      <text:p text:style-name="Text_20_body"> avec G = 6,67 × 10<text:span text:style-name="sup">-11 &lt;/sup&gt;  N.m&lt;sup&gt;2</text:span>  .kg<text:span text:style-name="sup">-2</text:span>  , d en m, m<text:span text:style-name="sub">A</text:span> et m<text:span text:style-name="sub">B</text:span> en kg</text:p>
      <text:p text:style-name="Text_20_body">Correction</text:p>
      <text:h text:style-name="Heading_20_2" text:outline-level="2"><text:bookmark-start text:name="__RefHeading___exercice_10_p_77_10"/><text:bookmark-start text:name="exercice_10_p_77"/>Exercice 10 p 77<text:bookmark-end text:name="__RefHeading___exercice_10_p_77_10"/><text:bookmark-end text:name="exercice_10_p_77"/></text:h>
      <text:p text:style-name="Text_20_body">Correction</text:p>
      <text:h text:style-name="Heading_20_2" text:outline-level="2"><text:bookmark-start text:name="__RefHeading___exercice_11_p_77_11"/><text:bookmark-start text:name="exercice_11_p_77"/>Exercice 11 p 77<text:bookmark-end text:name="__RefHeading___exercice_11_p_77_11"/><text:bookmark-end text:name="exercice_11_p_77"/></text:h>
      <text:p text:style-name="Text_20_body">Correction</text:p>
      <text:h text:style-name="Heading_20_2" text:outline-level="2"><text:bookmark-start text:name="__RefHeading___NoTitle_12"/><text:bookmark-start text:name="section"/><text:bookmark-end text:name="__RefHeading___NoTitle_12"/><text:bookmark-end text:name="section"/></text:h>
      <text:h text:style-name="Heading_20_2" text:outline-level="2"><text:bookmark-start text:name="__RefHeading___exercice_12_p_77_13"/><text:bookmark-start text:name="exercice_12_p_77"/>Exercice 12 p 77<text:bookmark-end text:name="__RefHeading___exercice_12_p_77_13"/><text:bookmark-end text:name="exercice_12_p_77"/></text:h>
      <text:p text:style-name="Text_20_body">Correction</text:p>
      <text:h text:style-name="Heading_20_2" text:outline-level="2"><text:bookmark-start text:name="__RefHeading___exercice_16_p_77_14"/><text:bookmark-start text:name="exercice_16_p_77"/>Exercice 16 p 77<text:bookmark-end text:name="__RefHeading___exercice_16_p_77_14"/><text:bookmark-end text:name="exercice_16_p_77"/></text:h>
      <text:p text:style-name="Text_20_body">Correction</text:p>
      <text:h text:style-name="Heading_20_2" text:outline-level="2"><text:bookmark-start text:name="__RefHeading___exercice_18_p_77_15"/><text:bookmark-start text:name="exercice_18_p_77"/>Exercice 18 p 77<text:bookmark-end text:name="__RefHeading___exercice_18_p_77_15"/><text:bookmark-end text:name="exercice_18_p_77"/></text:h>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22:50</meta:creation-date>
    <dc:creator>Generated</dc:creator>
    <dc:date>2026-09-02T09::22:50</dc:date>
    <dc:language>en-US</dc:language>
    <meta:editing-cycles>1</meta:editing-cycles>
    <meta:editing-duration>PT0S</meta:editing-duration>
    <dc:title>3eme:semaine_06_12_21</dc:title>
  </office:meta>
</office:document-meta>
</file>