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b5f665b02505de789c79acdbe7dbb6.png"/>
  <manifest:file-entry manifest:media-type="image/png" manifest:full-path="Pictures/d1d1be893d50dfda4e3a3a6c9dc691e9.png"/>
  <manifest:file-entry manifest:media-type="image/png" manifest:full-path="Pictures/88e320e216335665c6c92a5b02b57253.png"/>
  <manifest:file-entry manifest:media-type="image/png" manifest:full-path="Pictures/0c278931fd66d5c2df30a767c0440ede.png"/>
  <manifest:file-entry manifest:media-type="image/png" manifest:full-path="Pictures/73e16ab353a98d785c5ce8dec8f5ed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1_04_22"/><text:bookmark-start text:name="__RefHeading___semaine_du_11_04_22_1"/><text:bookmark-start text:name="semaine_du_11_04_22"/>Semaine du 11/04/22<text:bookmark-end text:name="__RefHeading___semaine_du_11_04_22_1"/><text:bookmark-end text:name="semaine_du_11_04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9 p 41</text:span></text:p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p text:style-name="Text_20_body"><text:span text:style-name="Strong_20_Emphasis">Exercice 12 p 41</text:span></text:p>
      <text:p text:style-name="Text_20_body">a. On observe un précipité blanc</text:p>
      <text:p text:style-name="Text_20_body">b. On ne peut donc pas utiliser ce test pour identifier l'ion aluminium puisqu'on obtient un précipité blanc dans les 2 cas.</text:p>
      <text:p text:style-name="Text_20_body"><text:span text:style-name="Strong_20_Emphasis">Exercice 13 p 42</text:span></text:p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  <text:p text:style-name="Text_20_body"><text:span text:style-name="Strong_20_Emphasis">Exercice 16 p 42</text:span></text:p>
      <text:p text:style-name="Text_20_body">a. HCO<text:span text:style-name="sub">3</text:span> signifie qu'il y a 1 atome d'hydrogène, 1 atome de carbone et 3 atomes d'oxygène.</text:p>
      <text:p text:style-name="Text_20_body">(rappel : H<text:span text:style-name="sub">2</text:span> O signifie que cette molécule est composée de 2 atomes d'hydrogène et 1 atome d'oxygène)</text:p>
      <text:p text:style-name="Text_20_body">b. La charge de l'ion  est 1- (1 seule charge négative, le 3 signifie qu'il y a 3 atomes d'oxygène).</text:p>
      <text:p text:style-name="Text_20_body">&lt;/hidden&gt;</text:p>
      <text:h text:style-name="Heading_20_2" text:outline-level="2"><text:bookmark-start text:name="__RefHeading___lecon_sur_les_ions_3"/><text:bookmark-start text:name="lecon_sur_les_ions"/>2. Leçon sur les ions<text:bookmark-end text:name="__RefHeading___lecon_sur_les_ions_3"/><text:bookmark-end text:name="lecon_sur_les_ions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. Identification des ions</text:span></text:p><text:p text:style-name="Text_20_body"><text:span text:style-name="Strong_20_Emphasis">1. Test de l'ion cuivre II</text:span></text:p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10.927291666667cm" svg:height="6.429375cm"><draw:image xlink:href="Pictures/7eb5f665b02505de789c79acdbe7dbb6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text:p text:style-name="Text_20_body"><text:span text:style-name="Strong_20_Emphasis">2. Test de l'ion fer II</text:span></text:p><text:p text:style-name="Text_20_body"><draw:frame draw:style-name="media" draw:name="2" text:anchor-type="as-char" draw:z-index="2" svg:width="6.35cm" style:rel-width="100%" svg:height="8.4402083333333cm" style:rel-height="scale"><draw:image xlink:href="Pictures/88e320e216335665c6c92a5b02b57253.png" xlink:type="simple" xlink:show="embed" xlink:actuate="onLoad"/></draw:frame></text:p><text:p text:style-name="Text_20_body">On identifie l'<text:span text:style-name="Strong_20_Emphasis">ion fer II</text:span> par l'apparition d'un <text:span text:style-name="Strong_20_Emphasis">précipité vert</text:span> en présence de <text:span text:style-name="Strong_20_Emphasis">soude</text:span> (<text:span text:style-name="Strong_20_Emphasis">hydroxyde de sodium</text:span>).</text:p><text:p text:style-name="Text_20_body"><text:span text:style-name="Strong_20_Emphasis">3. Test de l'ion fer III</text:span></text:p><text:p text:style-name="Text_20_body"><draw:frame draw:style-name="media" draw:name="3" text:anchor-type="as-char" draw:z-index="3" svg:width="6.35cm" style:rel-width="100%" svg:height="8.4402083333333cm" style:rel-height="scale"><draw:image xlink:href="Pictures/0c278931fd66d5c2df30a767c0440ede.png" xlink:type="simple" xlink:show="embed" xlink:actuate="onLoad"/></draw:frame></text:p><text:p text:style-name="Text_20_body">On identifie l'ion fer III par l'apparition d'un précipité rouille en présence de soude (hydroxyde de sodium).</text:p><text:p text:style-name="Text_20_body"><text:span text:style-name="Strong_20_Emphasis">4. Test de l'ion chlorure</text:span></text:p><text:p text:style-name="Text_20_body"><draw:frame draw:style-name="media" draw:name="4" text:anchor-type="as-char" draw:z-index="4" svg:width="6.35cm" style:rel-width="100%" svg:height="8.4402083333333cm" style:rel-height="scale"><draw:image xlink:href="Pictures/73e16ab353a98d785c5ce8dec8f5ed39.png" xlink:type="simple" xlink:show="embed" xlink:actuate="onLoad"/></draw:frame></text:p><text:p text:style-name="Text_20_body">On identifie l'ion chlorure par l'apparition d'un précipité blanc en présence de nitrate d'argent (ce précipité noircit à la lumière).</text:p><text:p text:style-name="Text_20_body">Il reste 2 autres ions à savoir identifier mais nous les verrons au prochain chapitre…</text:p><text:p text:style-name="Text_20_body">Récapitulatif :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NB Blanc p 29</text:p>
      <text:p text:style-name="Text_20_body">https://www.physix.fr/dokuwiki/doku.php?id=brevet:2018_brevet_autour_du_fer:correction</text:p>
      <text:p text:style-name="Text_20_body">DNB Blanc p 43</text:p>
      <text:p text:style-name="Text_20_body">https://www.physix.fr/dokuwiki/doku.php?id=brevet:2018_brevet_des_ions_au_service_de_l_agriculture:correction</text:p>
      <text:p text:style-name="Horizontal_20_Line"/>
      <text:p text:style-name="Text_20_body">&lt;font 16px/inherit;;inherit;;inherit&gt;Il serait bien de donner un coup d'accélérateur à vos révisions en physique…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49:51</meta:creation-date>
    <dc:creator>Generated</dc:creator>
    <dc:date>2026-09-02T05::49:51</dc:date>
    <dc:language>en-US</dc:language>
    <meta:editing-cycles>1</meta:editing-cycles>
    <meta:editing-duration>PT0S</meta:editing-duration>
    <dc:title>3eme:semaine_11_04_22</dc:title>
  </office:meta>
</office:document-meta>
</file>