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dbcfac01ef319fa960c24aeb50df2b.jpg"/>
  <manifest:file-entry manifest:media-type="image/jpeg" manifest:full-path="Pictures/aa31d4429b8614d275b306a9b4a30195.jpg"/>
  <manifest:file-entry manifest:media-type="image/jpeg" manifest:full-path="Pictures/9ad794d4598905b97d99519a17afaea3.jpg"/>
  <manifest:file-entry manifest:media-type="image/jpeg" manifest:full-path="Pictures/193bd2d934e591ff0bfffcd87c9237f6.jpg"/>
  <manifest:file-entry manifest:media-type="image/jpeg" manifest:full-path="Pictures/4ff0761c4d4691968f822617f5ac0aa5.jpg"/>
  <manifest:file-entry manifest:media-type="image/jpeg" manifest:full-path="Pictures/dc893bc719536be4d3e317bae2f39deb.jpg"/>
  <manifest:file-entry manifest:media-type="image/jpeg" manifest:full-path="Pictures/e820170f43797ead37066f5482853302.jpg"/>
  <manifest:file-entry manifest:media-type="image/jpeg" manifest:full-path="Pictures/3d7bcde35f896dde62b70655feca51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4_03_22"/><text:bookmark-start text:name="__RefHeading___semaine_14_03_22_1"/><text:bookmark-start text:name="semaine_14_03_22"/>Semaine 14/03/22<text:bookmark-end text:name="__RefHeading___semaine_14_03_22_1"/><text:bookmark-end text:name="semaine_14_03_22"/></text:h>
      <text:h text:style-name="Heading_20_2" text:outline-level="2"><text:bookmark-start text:name="__RefHeading___test_de_chimie_niveau_4eme_2"/><text:bookmark-start text:name="test_de_chimie_niveau_4eme"/>1. Test de chimie niveau 4ème<text:bookmark-end text:name="__RefHeading___test_de_chimie_niveau_4eme_2"/><text:bookmark-end text:name="test_de_chimie_niveau_4eme"/></text:h>
      <text:h text:style-name="Heading_20_2" text:outline-level="2"><text:bookmark-start text:name="__RefHeading___correction_ds_energie_3"/><text:bookmark-start text:name="correction_ds_energie"/>2. Correction DS énergie<text:bookmark-end text:name="__RefHeading___correction_ds_energie_3"/><text:bookmark-end text:name="correction_ds_energie"/></text:h>
      <text:h text:style-name="Heading_20_2" text:outline-level="2"><text:bookmark-start text:name="__RefHeading___tp_masse_volumique_4"/><text:bookmark-start text:name="tp_masse_volumique"/>3. TP masse volumique<text:bookmark-end text:name="__RefHeading___tp_masse_volumique_4"/><text:bookmark-end text:name="tp_masse_volumique"/></text:h>
      <text:p text:style-name="Text_20_body">:3eme:2022-03-17commentidentifierunmetaltpfacil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n prend cet objet :</text:p><text:p text:style-name="Text_20_body"><draw:frame draw:style-name="media" draw:name="activite_1_pour_les_absents_mesure_de_la_masse_volumique_d_un_metal_mesures_faites_image_0.jpg Legend" text:anchor-type="as-char" draw:z-index="0" svg:width="2.4870833333333cm" style:rel-width="100%"><draw:text-box><text:p text:style-name="legendcenter"><draw:frame draw:style-name="media" draw:name="activite_1_pour_les_absents_mesure_de_la_masse_volumique_d_un_metal_mesures_faites_image_0.jpg" text:anchor-type="as-char" draw:z-index="0" svg:width="2.4870833333333cm" style:rel-width="100%" svg:height="3.1653787878788cm" style:rel-height="scale"><draw:image xlink:href="Pictures/a8dbcfac01ef319fa960c24aeb50df2b.jpg" xlink:type="simple" xlink:show="embed" xlink:actuate="onLoad"/></draw:frame>activite_1_pour_les_absents_mesure_de_la_masse_volumique_d_un_metal_mesures_faites_image_0.jpg</text:p></draw:text-box></draw:frame></text:p><text:p text:style-name="Text_20_body">On mesure la <text:span text:style-name="Strong_20_Emphasis">masse</text:span> avec deux appareils de mesure :</text:p><text:p text:style-name="Text_20_body"><draw:frame draw:style-name="media" draw:name="activite_1_pour_les_absents_mesure_de_la_masse_volumique_d_un_metal_mesures_faites_image_1.jpg Legend" text:anchor-type="as-char" draw:z-index="0" svg:width="6.429375cm" style:rel-width="100%"><draw:text-box><text:p text:style-name="legendcenter"><draw:frame draw:style-name="media" draw:name="activite_1_pour_les_absents_mesure_de_la_masse_volumique_d_un_metal_mesures_faites_image_1.jpg" text:anchor-type="as-char" draw:z-index="1" svg:width="6.429375cm" style:rel-width="100%" svg:height="7.9900676121372cm" style:rel-height="scale"><draw:image xlink:href="Pictures/aa31d4429b8614d275b306a9b4a30195.jpg" xlink:type="simple" xlink:show="embed" xlink:actuate="onLoad"/></draw:frame>activite_1_pour_les_absents_mesure_de_la_masse_volumique_d_un_metal_mesures_faites_image_1.jpg</text:p></draw:text-box></draw:frame></text:p><text:p text:style-name="Text_20_body">On mesure le <text:span text:style-name="Strong_20_Emphasis">volume</text:span> avec une éprouvette :</text:p><text:p text:style-name="Text_20_body">- on met de l'eau dans une éprouvette graduée en mL</text:p><text:p text:style-name="Text_20_body"><draw:frame draw:style-name="media" draw:name="activite_1_pour_les_absents_mesure_de_la_masse_volumique_d_un_metal_mesures_faites_image_3.jpg Legend" text:anchor-type="as-char" draw:z-index="0" svg:width="5.476875cm" style:rel-width="100%"><draw:text-box><text:p text:style-name="legendcenter"><draw:frame draw:style-name="media" draw:name="activite_1_pour_les_absents_mesure_de_la_masse_volumique_d_un_metal_mesures_faites_image_3.jpg" text:anchor-type="as-char" draw:z-index="2" svg:width="5.476875cm" style:rel-width="100%" svg:height="9.7620225694444cm" style:rel-height="scale"><draw:image xlink:href="Pictures/9ad794d4598905b97d99519a17afaea3.jpg" xlink:type="simple" xlink:show="embed" xlink:actuate="onLoad"/></draw:frame>activite_1_pour_les_absents_mesure_de_la_masse_volumique_d_un_metal_mesures_faites_image_3.jpg</text:p></draw:text-box></draw:frame></text:p><text:p text:style-name="Text_20_body">- puis on rajoute le cylindre dedans</text:p><text:p text:style-name="Text_20_body"><draw:frame draw:style-name="media" draw:name="activite_1_pour_les_absents_mesure_de_la_masse_volumique_d_un_metal_mesures_faites_image_4.jpg Legend" text:anchor-type="as-char" draw:z-index="0" svg:width="5.2916666666667cm" style:rel-width="100%"><draw:text-box><text:p text:style-name="legendcenter"><draw:frame draw:style-name="media" draw:name="activite_1_pour_les_absents_mesure_de_la_masse_volumique_d_un_metal_mesures_faites_image_4.jpg" text:anchor-type="as-char" draw:z-index="3" svg:width="5.2916666666667cm" style:rel-width="100%" svg:height="10.760566188198cm" style:rel-height="scale"><draw:image xlink:href="Pictures/193bd2d934e591ff0bfffcd87c9237f6.jpg" xlink:type="simple" xlink:show="embed" xlink:actuate="onLoad"/></draw:frame>activite_1_pour_les_absents_mesure_de_la_masse_volumique_d_un_metal_mesures_faites_image_4.jpg</text:p></draw:text-box></draw:frame></text:p><text:p text:style-name="Text_20_body">Pour déterminer le <text:span text:style-name="Strong_20_Emphasis">volume</text:span>, on peut aussi <text:span text:style-name="Strong_20_Emphasis">mesurer</text:span> les dimensions de l'objet puis <text:span text:style-name="Strong_20_Emphasis">calculer</text:span> le volume.</text:p><text:p text:style-name="Text_20_body">- son diamètre</text:p><text:p text:style-name="Text_20_body"><draw:frame draw:style-name="media" draw:name="activite_1_pour_les_absents_mesure_de_la_masse_volumique_d_un_metal_mesures_faites_image_5.jpg Legend" text:anchor-type="as-char" draw:z-index="0" svg:width="7.7258333333333cm" style:rel-width="100%"><draw:text-box><text:p text:style-name="legendcenter"><draw:frame draw:style-name="media" draw:name="activite_1_pour_les_absents_mesure_de_la_masse_volumique_d_un_metal_mesures_faites_image_5.jpg" text:anchor-type="as-char" draw:z-index="4" svg:width="7.7258333333333cm" style:rel-width="100%" svg:height="8.4604207650273cm" style:rel-height="scale"><draw:image xlink:href="Pictures/4ff0761c4d4691968f822617f5ac0aa5.jpg" xlink:type="simple" xlink:show="embed" xlink:actuate="onLoad"/></draw:frame>activite_1_pour_les_absents_mesure_de_la_masse_volumique_d_un_metal_mesures_faites_image_5.jpg</text:p></draw:text-box></draw:frame></text:p><text:p text:style-name="Text_20_body"><draw:frame draw:style-name="media" draw:name="activite_1_pour_les_absents_mesure_de_la_masse_volumique_d_un_metal_mesures_faites_image_6.jpg Legend" text:anchor-type="as-char" draw:z-index="0" svg:width="7.1172916666667cm" style:rel-width="100%"><draw:text-box><text:p text:style-name="legendcenter"><draw:frame draw:style-name="media" draw:name="activite_1_pour_les_absents_mesure_de_la_masse_volumique_d_un_metal_mesures_faites_image_6.jpg" text:anchor-type="as-char" draw:z-index="5" svg:width="7.1172916666667cm" style:rel-width="100%" svg:height="4.7500867290749cm" style:rel-height="scale"><draw:image xlink:href="Pictures/dc893bc719536be4d3e317bae2f39deb.jpg" xlink:type="simple" xlink:show="embed" xlink:actuate="onLoad"/></draw:frame>activite_1_pour_les_absents_mesure_de_la_masse_volumique_d_un_metal_mesures_faites_image_6.jpg</text:p></draw:text-box></draw:frame></text:p><text:p text:style-name="Text_20_body">(utiliser le pieds à coulisse comme une règle classique, en réalité il permet de mesurer jusqu'au dixième de millimètre)</text:p><text:p text:style-name="Text_20_body">- sa hauteur</text:p><text:p text:style-name="Text_20_body"><draw:frame draw:style-name="media" draw:name="activite_1_pour_les_absents_mesure_de_la_masse_volumique_d_un_metal_mesures_faites_image_7.jpg Legend" text:anchor-type="as-char" draw:z-index="0" svg:width="7.9375cm" style:rel-width="100%"><draw:text-box><text:p text:style-name="legendcenter"><draw:frame draw:style-name="media" draw:name="activite_1_pour_les_absents_mesure_de_la_masse_volumique_d_un_metal_mesures_faites_image_7.jpg" text:anchor-type="as-char" draw:z-index="6" svg:width="7.9375cm" style:rel-width="100%" svg:height="7.4556709265176cm" style:rel-height="scale"><draw:image xlink:href="Pictures/e820170f43797ead37066f5482853302.jpg" xlink:type="simple" xlink:show="embed" xlink:actuate="onLoad"/></draw:frame>activite_1_pour_les_absents_mesure_de_la_masse_volumique_d_un_metal_mesures_faites_image_7.jpg</text:p></draw:text-box></draw:frame></text:p><text:p text:style-name="Text_20_body"><draw:frame draw:style-name="media" draw:name="activite_1_pour_les_absents_mesure_de_la_masse_volumique_d_un_metal_mesures_faites_image_8.jpg Legend" text:anchor-type="as-char" draw:z-index="0" svg:width="7.9639583333333cm" style:rel-width="100%"><draw:text-box><text:p text:style-name="legendcenter"><draw:frame draw:style-name="media" draw:name="activite_1_pour_les_absents_mesure_de_la_masse_volumique_d_un_metal_mesures_faites_image_8.jpg" text:anchor-type="as-char" draw:z-index="7" svg:width="7.9639583333333cm" style:rel-width="100%" svg:height="5.9095614384289cm" style:rel-height="scale"><draw:image xlink:href="Pictures/3d7bcde35f896dde62b70655feca51e9.jpg" xlink:type="simple" xlink:show="embed" xlink:actuate="onLoad"/></draw:frame>activite_1_pour_les_absents_mesure_de_la_masse_volumique_d_un_metal_mesures_faites_image_8.jpg</text:p></draw:text-box></draw:frame></text:p><text:p text:style-name="Text_20_body"><text:span text:style-name="Strong_20_Emphasis">Tableau de conversion pour les volumes</text:span>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cell"><text:p text:style-name="tablealignleft">m³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dm³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cm³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:3eme:2022-06-17feuilleexercicemassevolumiqu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8:09</meta:creation-date>
    <dc:creator>Generated</dc:creator>
    <dc:date>2026-09-02T04::58:09</dc:date>
    <dc:language>en-US</dc:language>
    <meta:editing-cycles>1</meta:editing-cycles>
    <meta:editing-duration>PT0S</meta:editing-duration>
    <dc:title>3eme:semaine_14_03_22</dc:title>
  </office:meta>
</office:document-meta>
</file>