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ce35fe56574b4ed7687842a5a6d9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8_10_21"/><text:bookmark-start text:name="__RefHeading___semaine_du_18_10_21_1"/><text:bookmark-start text:name="semaine_du_18_10_21"/>Semaine du 18/10/21<text:bookmark-end text:name="__RefHeading___semaine_du_18_10_21_1"/><text:bookmark-end text:name="semaine_du_18_10_21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h text:style-name="Heading_20_3" text:outline-level="3"><text:bookmark-start text:name="__RefHeading___ex_4_p_142_3"/><text:bookmark-start text:name="ex_4_p_142"/>Ex 4 p 142<text:bookmark-end text:name="__RefHeading___ex_4_p_142_3"/><text:bookmark-end text:name="ex_4_p_142"/></text:h>
      <text:p text:style-name="Text_20_body">a. Puissance nécessaire pour que l'appareil fonctionne normalement.</text:p>
      <text:p text:style-name="Text_20_body">b. 2W et 0,6W</text:p>
      <text:p text:style-name="Text_20_body">c. La plus puissance (2W) brillera le plus.</text:p>
      <text:h text:style-name="Heading_20_3" text:outline-level="3"><text:bookmark-start text:name="__RefHeading___ex_5_p_142_4"/><text:bookmark-start text:name="ex_5_p_142"/>Ex 5 p 142<text:bookmark-end text:name="__RefHeading___ex_5_p_142_4"/><text:bookmark-end text:name="ex_5_p_142"/></text:h>
      <text:p text:style-name="Text_20_body">a.</text:p>
      <text:p text:style-name="Text_20_body"><draw:frame draw:style-name="media" draw:name="0" text:anchor-type="as-char" draw:z-index="0" svg:width="6.0060416666667cm" style:rel-width="100%" svg:height="6.588125cm" style:rel-height="scale"><draw:image xlink:href="Pictures/67ce35fe56574b4ed7687842a5a6d953.png" xlink:type="simple" xlink:show="embed" xlink:actuate="onLoad"/></draw:frame></text:p>
      <text:p text:style-name="Text_20_body">b.</text:p>
      <text:p text:style-name="Text_20_body">d. C'est environ la valeur de la puissance nominale de cette lampe 1,8W</text:p>
      <text:h text:style-name="Heading_20_3" text:outline-level="3"><text:bookmark-start text:name="__RefHeading___ex_7_p_142_5"/><text:bookmark-start text:name="ex_7_p_142"/>Ex 7 p 142<text:bookmark-end text:name="__RefHeading___ex_7_p_142_5"/><text:bookmark-end text:name="ex_7_p_142"/></text:h>
      <text:p text:style-name="Text_20_body">a.</text:p>
      <text:p text:style-name="Text_20_body">b. Le disjoncteur va se déclencher à partir de 16A.</text:p>
      <text:p text:style-name="Text_20_body">7,39A &lt; 16A donc le disjoncteur ne va pas se déclencher.</text:p>
      <text:p text:style-name="Text_20_body">c. Il faut un fil qui peut supporter jusqu'à 16A.</text:p>
      <text:p text:style-name="Text_20_body">Calculons la puissance limite d'un fil de ce type.</text:p>
      <text:p text:style-name="Text_20_body">P = U x I</text:p>
      <text:p text:style-name="Text_20_body">P en W</text:p>
      <text:p text:style-name="Text_20_body">U en V</text:p>
      <text:p text:style-name="Text_20_body">I en A</text:p>
      <text:p text:style-name="Text_20_body">P = 230 x 16 = 3680W</text:p>
      <text:p text:style-name="Text_20_body">Un fil de 1,5mm² de section suffira.</text:p>
      <text:h text:style-name="Heading_20_2" text:outline-level="2"><text:bookmark-start text:name="__RefHeading___fin_du_tp_sur_le_compteur_electrique_6"/><text:bookmark-start text:name="fin_du_tp_sur_le_compteur_electrique"/>2. Fin du TP sur le compteur électrique<text:bookmark-end text:name="__RefHeading___fin_du_tp_sur_le_compteur_electrique_6"/><text:bookmark-end text:name="fin_du_tp_sur_le_compteur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<text:span text:style-name="Strong_20_Emphasis">Compteur d'énergie sur un réchaud électrique</text:span> <text:line-break/>
On veut déterminer la relation entre l’énergie consommée par un appareil électrique et sa puissance.</text:p><text:p text:style-name="Text_20_body">1. Relever les valeurs nominales inscrites sur le réchaud de chimie</text:p><text:p text:style-name="Text_20_body">On branche le réchaud électrique de chimie sur le compteur et voilà ce que l'on peut observer :</text:p><text:p text:style-name="Text_20_body">2. Prendre des mesures</text:p><table:table table:style-name="Table"><table:table-column/><table:table-column/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cell"><text:p text:style-name="tablealignleft">E en Wh</text:p></table:table-cell><table:table-cell office:value-type="string" table:style-name="tablecell"/><table:table-cell office:value-type="string" table:style-name="tablecell"><text:p text:style-name="tablealignleft">2</text:p></table:table-cell><table:table-cell office:value-type="string" table:style-name="tablecell"><text:p text:style-name="tablealignleft">4</text:p></table:table-cell><table:table-cell office:value-type="string" table:style-name="tablecell"><text:p text:style-name="tablealignleft">6</text:p></table:table-cell><table:table-cell office:value-type="string" table:style-name="tablecell"><text:p text:style-name="tablealignleft">8</text:p></table:table-cell><table:table-cell office:value-type="string" table:style-name="tablecell"><text:p text:style-name="tablealignleft">10</text:p></table:table-cell><table:table-cell office:value-type="string" table:style-name="tablecell"><text:p text:style-name="tablealignleft">12</text:p></table:table-cell><table:table-cell office:value-type="string" table:style-name="tablecell"><text:p text:style-name="tablealignleft">14</text:p></table:table-cell><table:table-cell office:value-type="string" table:style-name="tablecell"><text:p text:style-name="tablealignleft">16</text:p></table:table-cell><table:table-cell office:value-type="string" table:style-name="tablecell"><text:p text:style-name="tablealignleft">18</text:p></table:table-cell><table:table-cell office:value-type="string" table:style-name="tablecell"/></table:table-row><table:table-row><table:table-cell office:value-type="string" table:style-name="tablecell"><text:p text:style-name="tablealignleft">t en s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cell"><text:p text:style-name="tablealignleft">t en h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<text:line-break/>
3. Tracer E en Wh en fonction de t en h.<text:line-break/>
4. Que constate-t-on ? Que peut-on en déduire par rapport aux grandeurs E et t ?<text:line-break/>
5. Calculer le coefficient de proportionnalité (utiliser les unités Wh et h pour le calcul). Que représente cette valeur pour le réchaud ?<text:line-break/>
6. En déduire la relation entre E, P et t.<text:line-break/>
7. Sachant qu’1kWh coûte 0,15€, combien coûte l’utilisation de ce réchaud pendant 30min.</text:p></table:table-cell></table:table-row></table:table></draw:text-box></draw:frame></text:p>
      <text:h text:style-name="Heading_20_2" text:outline-level="2"><text:bookmark-start text:name="__RefHeading___a_faire_dans_la_seance_ou_pour_la_prochaine_fois_7"/><text:bookmark-start text:name="a_faire_dans_la_seance_ou_pour_la_prochaine_fois"/>3. A faire dans la séance ou pour la prochaine fois<text:bookmark-end text:name="__RefHeading___a_faire_dans_la_seance_ou_pour_la_prochaine_fois_7"/><text:bookmark-end text:name="a_faire_dans_la_seance_ou_pour_la_prochaine_fois"/></text:h>
      <text:p text:style-name="Text_20_body">Ex 10 p 143</text:p>
      <text:p text:style-name="Text_20_body">Ex 12 p 143</text:p>
      <text:h text:style-name="Heading_20_2" text:outline-level="2"><text:bookmark-start text:name="__RefHeading___a_faire_pour_la_prochaine_fois_8"/><text:bookmark-start text:name="a_faire_pour_la_prochaine_fois"/>4. A faire pour la prochaine fois<text:bookmark-end text:name="__RefHeading___a_faire_pour_la_prochaine_fois_8"/><text:bookmark-end text:name="a_faire_pour_la_prochaine_fois"/></text:h>
      <text:p text:style-name="Text_20_body">DNB Blanc p 147</text:p>
      <text:p text:style-name="Text_20_body">Correction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2:20</meta:creation-date>
    <dc:creator>Generated</dc:creator>
    <dc:date>2026-09-02T00::32:20</dc:date>
    <dc:language>en-US</dc:language>
    <meta:editing-cycles>1</meta:editing-cycles>
    <meta:editing-duration>PT0S</meta:editing-duration>
    <dc:title>3eme:semaine_18_10_21</dc:title>
  </office:meta>
</office:document-meta>
</file>