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4ba7b203eb8db67c6a01430dbf441e.png"/>
  <manifest:file-entry manifest:media-type="image/png" manifest:full-path="Pictures/7a3649f74704b7155feb17ef4c6cf964.png"/>
  <manifest:file-entry manifest:media-type="image/png" manifest:full-path="Pictures/9467233fbf6c09a7de4831b46502179e.png"/>
  <manifest:file-entry manifest:media-type="image/png" manifest:full-path="Pictures/6c47f4a7bd48d783967c54aae213a6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:semaine_24_01_22"/><text:bookmark-start text:name="__RefHeading___semaine_du_24_01_22_1"/><text:bookmark-start text:name="semaine_du_24_01_22"/>Semaine du 24/01/22<text:bookmark-end text:name="__RefHeading___semaine_du_24_01_22_1"/><text:bookmark-end text:name="semaine_du_24_01_22"/></text:h>
      <text:h text:style-name="Heading_20_2" text:outline-level="2"><text:bookmark-start text:name="__RefHeading___correction_tp_sur_le_poids_2"/><text:bookmark-start text:name="correction_tp_sur_le_poids"/>1. Correction TP sur le poids<text:bookmark-end text:name="__RefHeading___correction_tp_sur_le_poids_2"/><text:bookmark-end text:name="correction_tp_sur_le_poids"/></text:h>
      <text:h text:style-name="Heading_20_2" text:outline-level="2"><text:bookmark-start text:name="__RefHeading___correction_activite_p_83_3"/><text:bookmark-start text:name="correction_activite_p_83"/>2. Correction activité p 83<text:bookmark-end text:name="__RefHeading___correction_activite_p_83_3"/><text:bookmark-end text:name="correction_activite_p_83"/></text:h>
      <text:p text:style-name="Text_20_body">&lt;hidden&gt;</text:p>
      <text:p text:style-name="Text_20_body"><draw:frame draw:style-name="media" draw:name="0" text:anchor-type="as-char" draw:z-index="0" svg:width="37.121041666667cm" style:rel-width="100%" svg:height="2.5135416666667cm" style:rel-height="scale"><draw:image xlink:href="Pictures/454ba7b203eb8db67c6a01430dbf441e.png" xlink:type="simple" xlink:show="embed" xlink:actuate="onLoad"/></draw:frame></text:p>
      <text:p text:style-name="Text_20_body"><draw:frame draw:style-name="media" draw:name="1" text:anchor-type="as-char" draw:z-index="1" svg:width="25.87625cm" style:rel-width="100%" svg:height="19.420416666667cm" style:rel-height="scale"><draw:image xlink:href="Pictures/7a3649f74704b7155feb17ef4c6cf964.png" xlink:type="simple" xlink:show="embed" xlink:actuate="onLoad"/></draw:frame></text:p>
      <text:p text:style-name="Text_20_body"><draw:frame draw:style-name="media" draw:name="2" text:anchor-type="as-char" draw:z-index="2" svg:width="37.121041666667cm" style:rel-width="100%" svg:height="49.344791666667cm" style:rel-height="scale"><draw:image xlink:href="Pictures/9467233fbf6c09a7de4831b46502179e.png" xlink:type="simple" xlink:show="embed" xlink:actuate="onLoad"/></draw:frame></text:p>
      <text:p text:style-name="Text_20_body">&lt;/hidden&gt;</text:p>
      <text:h text:style-name="Heading_20_2" text:outline-level="2"><text:bookmark-start text:name="__RefHeading___fin_de_la_lecon_et_exercices_en_classe_4"/><text:bookmark-start text:name="fin_de_la_lecon_et_exercices_en_classe"/>3. Fin de la leçon et exercices en classe<text:bookmark-end text:name="__RefHeading___fin_de_la_lecon_et_exercices_en_classe_4"/><text:bookmark-end text:name="fin_de_la_lecon_et_exercices_en_class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poids_et_masse_5"/><text:bookmark-start text:name="chapitre_vpoids_et_masse"/>Chapitre V : Poids et masse<text:bookmark-end text:name="__RefHeading___chapitre_vpoids_et_masse_5"/><text:bookmark-end text:name="chapitre_vpoids_et_masse"/></text:h><text:h text:style-name="Heading_20_2" text:outline-level="2"><text:bookmark-start text:name="__RefHeading___i._le_poids_d_un_objet_6"/><text:bookmark-start text:name="i._le_poids_d_un_objet"/>I. Le poids d'un objet<text:bookmark-end text:name="__RefHeading___i._le_poids_d_un_objet_6"/><text:bookmark-end text:name="i._le_poids_d_un_objet"/></text:h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h text:style-name="Heading_20_2" text:outline-level="2"><text:bookmark-start text:name="__RefHeading___ii._poids_et_masse_7"/><text:bookmark-start text:name="ii._poids_et_masse"/>II. Poids et masse<text:bookmark-end text:name="__RefHeading___ii._poids_et_masse_7"/><text:bookmark-end text:name="ii._poids_et_masse"/></text:h><text:p text:style-name="Text_20_body">Le poids est une force :</text:p><table:table table:style-name="Table"><table:table-column/><table:table-row><table:table-cell office:value-type="string" table:style-name="tablecell"><text:p text:style-name="tablealignleft">_PARA<text:span text:style-name="underline">TABLE_INS_- point d'application : le centre de gravité de l'objet_PARA</text:span>TABLE_INS<text:span text:style-name="underline">PARA</text:span>TABLE_INS_- direction : la verticale_PARA<text:span text:style-name="underline">TABLE_INS</text:span>PARA<text:span text:style-name="underline">TABLE_INS_- sens : de haut en bas, l'objet est attirée vers la Terre_PARA</text:span>TABLE_INS<text:span text:style-name="underline">PARA</text:span>TABLE_INS_- valeur : _PARA<text:span text:style-name="underline">TABLE_INS</text:span>PARA<text:span text:style-name="underline">TABLE_INS_P : poids en N_PARA</text:span>TABLE_INS<text:span text:style-name="underline">PARA</text:span>TABLE_INS_m : masse en kg_PARA<text:span text:style-name="underline">TABLE_INS</text:span>PARA__TABLE_INS_g : intensité de la pesanteur en N/kg</text:p></table:table-cell></table:table-row></table:table><text:p text:style-name="Text_20_body">g dépend du lieu</text:p><text:p text:style-name="Text_20_body">g sur Terre à Paris = 9,81N/kg</text:p><text:p text:style-name="Text_20_body">g sur la Lune = 1,6N/kg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exercice_8_p_90_8"/><text:bookmark-start text:name="exercice_8_p_90"/>Exercice 8 p 90<text:bookmark-end text:name="__RefHeading___exercice_8_p_90_8"/><text:bookmark-end text:name="exercice_8_p_90"/></text:h>
      <text:p text:style-name="Text_20_body">&lt;hidden&gt;</text:p>
      <text:p text:style-name="Text_20_body"><draw:frame draw:style-name="media" draw:name="3" text:anchor-type="as-char" draw:z-index="3" svg:width="36.142083333333cm" style:rel-width="100%" svg:height="33.152291666667cm" style:rel-height="scale"><draw:image xlink:href="Pictures/6c47f4a7bd48d783967c54aae213a671.png" xlink:type="simple" xlink:show="embed" xlink:actuate="onLoad"/></draw:frame></text:p>
      <text:p text:style-name="Text_20_body">&lt;/hidden&gt;</text:p>
      <text:h text:style-name="Heading_20_3" text:outline-level="3"><text:bookmark-start text:name="__RefHeading___exercice_11_p_91_9"/><text:bookmark-start text:name="exercice_11_p_91"/>Exercice 11 p 91<text:bookmark-end text:name="__RefHeading___exercice_11_p_91_9"/><text:bookmark-end text:name="exercice_11_p_91"/></text:h>
      <text:p text:style-name="Text_20_body">&lt;hidden&gt;</text:p>
      <text:p text:style-name="Text_20_body">a. P = 3,2N</text:p>
      <text:p text:style-name="Text_20_body">b. </text:p>
      <text:p text:style-name="Text_20_body"><text:span text:style-name="Emphasis">P en N</text:span></text:p>
      <text:p text:style-name="Text_20_body"><text:span text:style-name="Emphasis">g en N/kg</text:span></text:p>
      <text:p text:style-name="Text_20_body"><text:span text:style-name="Emphasis">m en kg</text:span></text:p>
      <text:p text:style-name="Text_20_body">&lt;/hidden&gt;</text:p>
      <text:h text:style-name="Heading_20_3" text:outline-level="3"><text:bookmark-start text:name="__RefHeading___exercice_13_p_91_10"/><text:bookmark-start text:name="exercice_13_p_91"/>Exercice 13 p 91<text:bookmark-end text:name="__RefHeading___exercice_13_p_91_10"/><text:bookmark-end text:name="exercice_13_p_91"/></text:h>
      <text:p text:style-name="Text_20_body">&lt;hidden&gt;</text:p>
      <text:p text:style-name="Text_20_body"><text:span text:style-name="Emphasis">P en N</text:span></text:p>
      <text:p text:style-name="Text_20_body"><text:span text:style-name="Emphasis">m en kg</text:span></text:p>
      <text:p text:style-name="Text_20_body"><text:span text:style-name="Emphasis">g en N/kg</text:span></text:p>
      <text:p text:style-name="Text_20_body">&lt;/hidden&gt;</text:p>
      <text:h text:style-name="Heading_20_3" text:outline-level="3"><text:bookmark-start text:name="__RefHeading___exercice_17_p_92_difficile_11"/><text:bookmark-start text:name="exercice_17_p_92_difficile"/>Exercice 17 p 92 (difficile !)<text:bookmark-end text:name="__RefHeading___exercice_17_p_92_difficile_11"/><text:bookmark-end text:name="exercice_17_p_92_difficile"/></text:h>
      <text:p text:style-name="Text_20_body">&lt;hidden&gt;</text:p>
      <text:p text:style-name="Text_20_body">a. 9,81N/kg</text:p>
      <text:p text:style-name="Text_20_body">b. Oh ! Cette valeur est égale à g !</text:p>
      <text:p text:style-name="Text_20_body">c. Le poids est égale à la force exercée par la Terre sur un objet.</text:p>
      <text:p text:style-name="Text_20_body">On simplifie par m de chaque coté et on obtient :</text:p>
      <text:p text:style-name="Text_20_body">CQFD</text:p>
      <text:p text:style-name="Text_20_body">&lt;/hidden&gt;</text:p>
      <text:h text:style-name="Heading_20_2" text:outline-level="2"><text:bookmark-start text:name="__RefHeading___a_faire_pour_la_semaine_prochaine_12"/><text:bookmark-start text:name="a_faire_pour_la_semaine_prochaine"/>4. A faire pour la semaine prochaine<text:bookmark-end text:name="__RefHeading___a_faire_pour_la_semaine_prochaine_12"/><text:bookmark-end text:name="a_faire_pour_la_semaine_prochaine"/></text:h>
      <text:p text:style-name="Text_20_body">DNB Blanc p 93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7:02</meta:creation-date>
    <dc:creator>Generated</dc:creator>
    <dc:date>2026-09-02T02::57:02</dc:date>
    <dc:language>en-US</dc:language>
    <meta:editing-cycles>1</meta:editing-cycles>
    <meta:editing-duration>PT0S</meta:editing-duration>
    <dc:title>3eme:semaine_24_01_22</dc:title>
  </office:meta>
</office:document-meta>
</file>