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6ab17197451a8472017fad448596ca.png"/>
  <manifest:file-entry manifest:media-type="image/png" manifest:full-path="Pictures/91ca55eec607bf200157b4a0249af0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28_02_22"/><text:bookmark-start text:name="__RefHeading___semaine_du_28_02_22_1"/><text:bookmark-start text:name="semaine_du_28_02_22"/>Semaine du 28/02/22<text:bookmark-end text:name="__RefHeading___semaine_du_28_02_22_1"/><text:bookmark-end text:name="semaine_du_28_02_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h text:style-name="Heading_20_2" text:outline-level="2"><text:bookmark-start text:name="__RefHeading___ex_8_p_110_3"/><text:bookmark-start text:name="ex_8_p_110"/>Ex 8 p 110<text:bookmark-end text:name="__RefHeading___ex_8_p_110_3"/><text:bookmark-end text:name="ex_8_p_110"/></text:h>
      <text:p text:style-name="Text_20_body"><draw:frame draw:style-name="media" draw:name="0" text:anchor-type="as-char" draw:z-index="0" svg:width="18.970625cm" style:rel-width="100%" svg:height="20.6375cm" style:rel-height="scale"><draw:image xlink:href="Pictures/2b6ab17197451a8472017fad448596ca.png" xlink:type="simple" xlink:show="embed" xlink:actuate="onLoad"/></draw:frame></text:p>
      <text:h text:style-name="Heading_20_2" text:outline-level="2"><text:bookmark-start text:name="__RefHeading___ex_10_p_110_4"/><text:bookmark-start text:name="ex_10_p_110"/>Ex 10 p 110<text:bookmark-end text:name="__RefHeading___ex_10_p_110_4"/><text:bookmark-end text:name="ex_10_p_110"/></text:h>
      <text:p text:style-name="Text_20_body"><draw:frame draw:style-name="media" draw:name="1" text:anchor-type="as-char" draw:z-index="1" svg:width="18.018125cm" style:rel-width="100%" svg:height="23.65375cm" style:rel-height="scale"><draw:image xlink:href="Pictures/91ca55eec607bf200157b4a0249af0e2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et_fin_de_la_lecon_5"/><text:bookmark-start text:name="suite_et_fin_de_la_lecon"/>2. Suite et fin de la leçon<text:bookmark-end text:name="__RefHeading___suite_et_fin_de_la_lecon_5"/><text:bookmark-end text:name="suite_et_fin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._energie_potentielle_6"/><text:bookmark-start text:name="ii._energie_potentielle"/>II. Énergie potentielle<text:bookmark-end text:name="__RefHeading___ii._energie_potentielle_6"/><text:bookmark-end text:name="ii._energie_potentielle"/></text:h><text:p text:style-name="Text_20_body">Cette énergie est due à la hauteur d'un objet.</text:p><text:p text:style-name="Text_20_body">formule à NE PAS connaître par cœur mais à comprendre</text:p><text:p text:style-name="Text_20_body">Ep : énergie potentielle en J</text:p><text:p text:style-name="Text_20_body">m : masse en kg</text:p><text:p text:style-name="Text_20_body">g : intensité de la pesanteur 10 N/kg sur Terre</text:p><text:p text:style-name="Text_20_body">h : hauteur en m</text:p><text:p text:style-name="Text_20_body">Plus un objet est haut, plus il a d'énergie potentielle.</text:p><text:p text:style-name="Text_20_body">Si on double la hauteur d'un objet, son énergie potentielle est doublée aussi.</text:p><table:table table:style-name="Table"><table:table-column/><table:table-column/><table:table-row><table:table-cell office:value-type="string" table:style-name="tablecell"><text:p text:style-name="tablealignright">   <text:line-break/><text:span text:style-name="underline">Pour un objet de 10kg qui est à 10m du sol :</text:span> <text:line-break/> <text:line-break/></text:p></table:table-cell><table:table-cell office:value-type="string" table:style-name="tablecell"><text:p text:style-name="tablealignright">   <text:line-break/><text:span text:style-name="underline">Pour un objet de 10kg qui est à 20m du sol :</text:span> <text:line-break/> <text:line-break/></text:p></table:table-cell></table:table-row></table:table><text:h text:style-name="Heading_20_2" text:outline-level="2"><text:bookmark-start text:name="__RefHeading___iii._energie_mecanique_7"/><text:bookmark-start text:name="iii._energie_mecanique"/>III. Énergie mécanique<text:bookmark-end text:name="__RefHeading___iii._energie_mecanique_7"/><text:bookmark-end text:name="iii._energie_mecanique"/></text:h><text:p text:style-name="Text_20_body">La somme de ses énergies de position et cinétique constitue son énergie mécanique.</text:p><text:p text:style-name="Text_20_body">Il y a conservation d’énergie mécanique au cours d’une chute. Lors de la chute :</text:p><text:p text:style-name="Text_20_body">- l'énergie cinétique augmente car la vitesse augmente</text:p><text:p text:style-name="Text_20_body">- l'énergie potentielle diminue car la hauteur diminue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08:44</meta:creation-date>
    <dc:creator>Generated</dc:creator>
    <dc:date>2026-09-02T04::08:44</dc:date>
    <dc:language>en-US</dc:language>
    <meta:editing-cycles>1</meta:editing-cycles>
    <meta:editing-duration>PT0S</meta:editing-duration>
    <dc:title>3eme:semaine_28_02_22</dc:title>
  </office:meta>
</office:document-meta>
</file>