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81c40147369871b727c2513974fbf4f.png"/>
  <manifest:file-entry manifest:media-type="image/png" manifest:full-path="Pictures/94559cd547dc9b3a408321035088d714.png"/>
  <manifest:file-entry manifest:media-type="image/png" manifest:full-path="Pictures/0e3d6baba2d074320e4c83c9ca42ca7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maine_28_03_22"/><text:bookmark-start text:name="__RefHeading___semaine_du_28_03_22_1"/><text:bookmark-start text:name="semaine_du_28_03_22"/>Semaine du 28/03/22<text:bookmark-end text:name="__RefHeading___semaine_du_28_03_22_1"/><text:bookmark-end text:name="semaine_du_28_03_22"/></text:h>
      <text:h text:style-name="Heading_20_2" text:outline-level="2"><text:bookmark-start text:name="__RefHeading___correction_des_exercices_2"/><text:bookmark-start text:name="correction_des_exercices"/>1. Correction des exercices<text:bookmark-end text:name="__RefHeading___correction_des_exercices_2"/><text:bookmark-end text:name="correction_des_exercices"/></text:h>
      <text:p text:style-name="Text_20_body">&lt;hidden&gt;</text:p>
      <text:h text:style-name="Heading_20_3" text:outline-level="3"><text:bookmark-start text:name="__RefHeading___exercice_2_p_25_3"/><text:bookmark-start text:name="exercice_2_p_25"/>Exercice 2 p 25<text:bookmark-end text:name="__RefHeading___exercice_2_p_25_3"/><text:bookmark-end text:name="exercice_2_p_25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P</text:p>
          </table:table-cell>
          <table:table-cell office:value-type="string" table:style-name="tablecell">
            <text:p text:style-name="tablealignleft">O</text:p>
          </table:table-cell>
          <table:table-cell office:value-type="string" table:style-name="tablecell">
            <text:p text:style-name="tablealignleft">S</text:p>
          </table:table-cell>
          <table:table-cell office:value-type="string" table:style-name="tablecell">
            <text:p text:style-name="tablealignleft">I</text:p>
          </table:table-cell>
          <table:table-cell office:value-type="string" table:style-name="tablecell">
            <text:p text:style-name="tablealignleft">T</text:p>
          </table:table-cell>
          <table:table-cell office:value-type="string" table:style-name="tablecell">
            <text:p text:style-name="tablealignleft">I</text:p>
          </table:table-cell>
          <table:table-cell office:value-type="string" table:style-name="tablecell">
            <text:p text:style-name="tablealignleft">F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N</text:p>
          </table:table-cell>
          <table:table-cell office:value-type="string" table:style-name="tablecell">
            <text:p text:style-name="tablealignleft">E</text:p>
          </table:table-cell>
          <table:table-cell office:value-type="string" table:style-name="tablecell">
            <text:p text:style-name="tablealignleft">U</text:p>
          </table:table-cell>
          <table:table-cell office:value-type="string" table:style-name="tablecell">
            <text:p text:style-name="tablealignleft">T</text:p>
          </table:table-cell>
          <table:table-cell office:value-type="string" table:style-name="tablecell">
            <text:p text:style-name="tablealignleft">R</text:p>
          </table:table-cell>
          <table:table-cell office:value-type="string" table:style-name="tablecell">
            <text:p text:style-name="tablealignleft">O</text:p>
          </table:table-cell>
          <table:table-cell office:value-type="string" table:style-name="tablecell">
            <text:p text:style-name="tablealignleft">N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N</text:p>
          </table:table-cell>
          <table:table-cell office:value-type="string" table:style-name="tablecell">
            <text:p text:style-name="tablealignleft">U</text:p>
          </table:table-cell>
          <table:table-cell office:value-type="string" table:style-name="tablecell">
            <text:p text:style-name="tablealignleft">C</text:p>
          </table:table-cell>
          <table:table-cell office:value-type="string" table:style-name="tablecell">
            <text:p text:style-name="tablealignleft">L</text:p>
          </table:table-cell>
          <table:table-cell office:value-type="string" table:style-name="tablecell">
            <text:p text:style-name="tablealignleft">E</text:p>
          </table:table-cell>
          <table:table-cell office:value-type="string" table:style-name="tablecell">
            <text:p text:style-name="tablealignleft">O</text:p>
          </table:table-cell>
          <table:table-cell office:value-type="string" table:style-name="tablecell">
            <text:p text:style-name="tablealignleft">N</text:p>
          </table:table-cell>
          <table:table-cell office:value-type="string" table:style-name="tablecell">
            <text:p text:style-name="tablealignleft">S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N</text:p>
          </table:table-cell>
          <table:table-cell office:value-type="string" table:style-name="tablecell">
            <text:p text:style-name="tablealignleft">E</text:p>
          </table:table-cell>
          <table:table-cell office:value-type="string" table:style-name="tablecell">
            <text:p text:style-name="tablealignleft">U</text:p>
          </table:table-cell>
          <table:table-cell office:value-type="string" table:style-name="tablecell">
            <text:p text:style-name="tablealignleft">T</text:p>
          </table:table-cell>
          <table:table-cell office:value-type="string" table:style-name="tablecell">
            <text:p text:style-name="tablealignleft">R</text:p>
          </table:table-cell>
          <table:table-cell office:value-type="string" table:style-name="tablecell">
            <text:p text:style-name="tablealignleft">E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E</text:p>
          </table:table-cell>
          <table:table-cell office:value-type="string" table:style-name="tablecell">
            <text:p text:style-name="tablealignleft">L</text:p>
          </table:table-cell>
          <table:table-cell office:value-type="string" table:style-name="tablecell">
            <text:p text:style-name="tablealignleft">E</text:p>
          </table:table-cell>
          <table:table-cell office:value-type="string" table:style-name="tablecell">
            <text:p text:style-name="tablealignleft">C</text:p>
          </table:table-cell>
          <table:table-cell office:value-type="string" table:style-name="tablecell">
            <text:p text:style-name="tablealignleft">T</text:p>
          </table:table-cell>
          <table:table-cell office:value-type="string" table:style-name="tablecell">
            <text:p text:style-name="tablealignleft">R</text:p>
          </table:table-cell>
          <table:table-cell office:value-type="string" table:style-name="tablecell">
            <text:p text:style-name="tablealignleft">O</text:p>
          </table:table-cell>
          <table:table-cell office:value-type="string" table:style-name="tablecell">
            <text:p text:style-name="tablealignleft">N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N</text:p>
          </table:table-cell>
          <table:table-cell office:value-type="string" table:style-name="tablecell">
            <text:p text:style-name="tablealignleft">O</text:p>
          </table:table-cell>
          <table:table-cell office:value-type="string" table:style-name="tablecell">
            <text:p text:style-name="tablealignleft">Y</text:p>
          </table:table-cell>
          <table:table-cell office:value-type="string" table:style-name="tablecell">
            <text:p text:style-name="tablealignleft">A</text:p>
          </table:table-cell>
          <table:table-cell office:value-type="string" table:style-name="tablecell">
            <text:p text:style-name="tablealignleft">U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3" text:outline-level="3"><text:bookmark-start text:name="__RefHeading___ex_4_p_26_4"/><text:bookmark-start text:name="ex_4_p_26"/>Ex 4 p 26<text:bookmark-end text:name="__RefHeading___ex_4_p_26_4"/><text:bookmark-end text:name="ex_4_p_26"/></text:h>
      <text:p text:style-name="Text_20_body">a. Elle se situe dans le noyau. Elles sont portées par les protons.</text:p>
      <text:p text:style-name="Text_20_body">b. Un atome est neutre. Il doit donc y avoir le même nombre de charge plus et de charges moins. Il y a donc 6 électrons qui portent chacun une charge moins.</text:p>
      <text:h text:style-name="Heading_20_3" text:outline-level="3"><text:bookmark-start text:name="__RefHeading___ex_5_p_26_5"/><text:bookmark-start text:name="ex_5_p_26"/>Ex 5 p 26<text:bookmark-end text:name="__RefHeading___ex_5_p_26_5"/><text:bookmark-end text:name="ex_5_p_26"/></text:h>
      <text:p text:style-name="Text_20_body">a. Hugo a raison car dans un atome, il y a autant d'électrons que de protons (autant de charges moins que de charges plus car l'atome est globalement neutre)</text:p>
      <text:p text:style-name="Text_20_body">b. Il y a un électron de trop dans la représentation de Lisa : l'ensemble n'est pas neutre.</text:p>
      <text:h text:style-name="Heading_20_2" text:outline-level="2"><text:bookmark-start text:name="__RefHeading___NoTitle_6"/><text:bookmark-start text:name="section"/><text:bookmark-end text:name="__RefHeading___NoTitle_6"/><text:bookmark-end text:name="section"/></text:h>
      <text:h text:style-name="Heading_20_3" text:outline-level="3"><text:bookmark-start text:name="__RefHeading___ex_8_p_26_7"/><text:bookmark-start text:name="ex_8_p_26"/>Ex 8 p 26<text:bookmark-end text:name="__RefHeading___ex_8_p_26_7"/><text:bookmark-end text:name="ex_8_p_26"/></text:h>
      <text:p text:style-name="Text_20_body">Si le noyau était gros comme une balle de golf, l'atome serait 100 000 fois plus gros, c'est à dire :</text:p>
      <text:p text:style-name="Text_20_body">C'est plus grand que Pont Evêque !</text:p>
      <text:p text:style-name="Text_20_body"><draw:frame draw:style-name="media" draw:name="0" text:anchor-type="as-char" draw:z-index="0" svg:width="27.754791666667cm" style:rel-width="100%" svg:height="13.0175cm" style:rel-height="scale"><draw:image xlink:href="Pictures/181c40147369871b727c2513974fbf4f.png" xlink:type="simple" xlink:show="embed" xlink:actuate="onLoad"/></draw:frame></text:p>
      <text:p text:style-name="Text_20_body">&lt;/hidden&gt;</text:p>
      <text:h text:style-name="Heading_20_2" text:outline-level="2"><text:bookmark-start text:name="__RefHeading___NoTitle_8"/><text:bookmark-start text:name="section1"/><text:bookmark-end text:name="__RefHeading___NoTitle_8"/><text:bookmark-end text:name="section1"/></text:h>
      <text:h text:style-name="Heading_20_2" text:outline-level="2"><text:bookmark-start text:name="__RefHeading___NoTitle_9"/><text:bookmark-start text:name="section2"/><text:bookmark-end text:name="__RefHeading___NoTitle_9"/><text:bookmark-end text:name="section2"/></text:h>
      <text:h text:style-name="Heading_20_2" text:outline-level="2"><text:bookmark-start text:name="__RefHeading___lecon_10"/><text:bookmark-start text:name="lecon"/>2. Leçon<text:bookmark-end text:name="__RefHeading___lecon_10"/><text:bookmark-end text:name="lecon"/></text:h>
      <text:p text:style-name="Text_20_body">&lt;hidden&gt;</text:p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2_1"/><table:table-row><table:table-cell office:value-type="string" table:style-name="tablecell"><text:h text:style-name="Heading_20_1" text:outline-level="1"><text:bookmark-start text:name="__RefHeading___chapitre_iiles_ions_des_particules_chargees_11"/><text:bookmark-start text:name="chapitre_iiles_ions_des_particules_chargees"/>Chapitre II : Les ions, des particules chargées<text:bookmark-end text:name="__RefHeading___chapitre_iiles_ions_des_particules_chargees_11"/><text:bookmark-end text:name="chapitre_iiles_ions_des_particules_chargees"/></text:h><text:h text:style-name="Heading_20_2" text:outline-level="2"><text:bookmark-start text:name="__RefHeading___i._les_ions_12"/><text:bookmark-start text:name="i._les_ions"/>I. Les ions<text:bookmark-end text:name="__RefHeading___i._les_ions_12"/><text:bookmark-end text:name="i._les_ions"/></text:h><text:p text:style-name="Text_20_body">Si un atome ou une molécule perd (ou gagne) un ou plusieurs électrons, on obtient un ion.</text:p><text:h text:style-name="Heading_20_3" text:outline-level="3"><text:bookmark-start text:name="__RefHeading___l_ion_sodium_13"/><text:bookmark-start text:name="l_ion_sodium"/>1. L'ion sodium<text:bookmark-end text:name="__RefHeading___l_ion_sodium_13"/><text:bookmark-end text:name="l_ion_sodium"/></text:h><text:p text:style-name="Text_20_body">C'est un atome de sodium qui a perdu 1 électron.</text:p><text:p text:style-name="Text_20_body">Il ne lui reste que 10 électrons.</text:p><text:p text:style-name="Text_20_body"><draw:frame draw:style-name="media" draw:name="1" text:anchor-type="as-char" draw:z-index="1" svg:width="18.176875cm" style:rel-width="100%" svg:height="6.9585416666667cm" style:rel-height="scale"><draw:image xlink:href="Pictures/94559cd547dc9b3a408321035088d714.png" xlink:type="simple" xlink:show="embed" xlink:actuate="onLoad"/></draw:frame></text:p><text:p text:style-name="Text_20_body"><text:line-break/>
L'ion sodium porte globalement une charge (+).</text:p><text:p text:style-name="Text_20_body">On le note <text:span text:style-name="Strong_20_Emphasis">Na</text:span> &lt;sup&gt;<text:span text:style-name="Strong_20_Emphasis">+</text:span> &lt;/sup&gt;  .</text:p><text:p text:style-name="Text_20_body">(le symbole de l'atome de sodium est Na).</text:p><text:h text:style-name="Heading_20_3" text:outline-level="3"><text:bookmark-start text:name="__RefHeading___l_ion_chlorure_14"/><text:bookmark-start text:name="l_ion_chlorure"/>2. L'ion chlorure<text:bookmark-end text:name="__RefHeading___l_ion_chlorure_14"/><text:bookmark-end text:name="l_ion_chlorure"/></text:h><text:p text:style-name="Text_20_body">C'est un atome de chlore qui a gagné 1 électron</text:p><text:p text:style-name="Text_20_body">Il a donc 18 électrons maintenant.</text:p><text:p text:style-name="Text_20_body"><draw:frame draw:style-name="media" draw:name="2" text:anchor-type="as-char" draw:z-index="2" svg:width="18.176875cm" style:rel-width="100%" svg:height="6.9585416666667cm" style:rel-height="scale"><draw:image xlink:href="Pictures/0e3d6baba2d074320e4c83c9ca42ca73.png" xlink:type="simple" xlink:show="embed" xlink:actuate="onLoad"/></draw:frame></text:p><text:p text:style-name="Text_20_body">On le note <text:span text:style-name="Strong_20_Emphasis">Cl</text:span> &lt;sup&gt;<text:span text:style-name="Strong_20_Emphasis">-</text:span> &lt;/sup&gt;  .</text:p><text:h text:style-name="Heading_20_3" text:outline-level="3"><text:bookmark-start text:name="__RefHeading___les_ions_les_plus_courants_ne_pas_apprendre_par_coeur_15"/><text:bookmark-start text:name="les_ions_les_plus_courants_ne_pas_apprendre_par_coeur"/>3. Les ions les plus courants (ne pas apprendre par coeur)<text:bookmark-end text:name="__RefHeading___les_ions_les_plus_courants_ne_pas_apprendre_par_coeur_15"/><text:bookmark-end text:name="les_ions_les_plus_courants_ne_pas_apprendre_par_coeur"/></text:h><table:table table:style-name="Table"><table:table-column/><table:table-column/><table:table-row><table:table-cell office:value-type="string" table:style-name="tablecell"><text:p text:style-name="tablealignleft"> <text:line-break/>Ion hydrogène</text:p></table:table-cell><table:table-cell office:value-type="string" table:style-name="tablecell"/></table:table-row><table:table-row><table:table-cell office:value-type="string" table:style-name="tablecell"><text:p text:style-name="tablealignleft"> <text:line-break/>Ion hydroxyde</text:p></table:table-cell><table:table-cell office:value-type="string" table:style-name="tablecell"><text:p text:style-name="tablealignleft"> <text:line-break/>  </text:p></table:table-cell></table:table-row><table:table-row><table:table-cell office:value-type="string" table:style-name="tablecell"><text:p text:style-name="tablealignleft"> <text:line-break/>Ion sodium</text:p></table:table-cell><table:table-cell office:value-type="string" table:style-name="tablecell"><text:p text:style-name="tablealignleft"> <text:line-break/>  </text:p></table:table-cell></table:table-row><table:table-row><table:table-cell office:value-type="string" table:style-name="tablecell"><text:p text:style-name="tablealignleft"> <text:line-break/>Ion chlorure</text:p></table:table-cell><table:table-cell office:value-type="string" table:style-name="tablecell"><text:p text:style-name="tablealignleft"> <text:line-break/>  </text:p></table:table-cell></table:table-row><table:table-row><table:table-cell office:value-type="string" table:style-name="tablecell"><text:p text:style-name="tablealignleft"> <text:line-break/>Ion cuivre II</text:p></table:table-cell><table:table-cell office:value-type="string" table:style-name="tablecell"><text:p text:style-name="tablealignleft"> <text:line-break/>  </text:p></table:table-cell></table:table-row><table:table-row><table:table-cell office:value-type="string" table:style-name="tablecell"><text:p text:style-name="tablealignleft"> <text:line-break/>Ion sulfate</text:p></table:table-cell><table:table-cell office:value-type="string" table:style-name="tablecell"><text:p text:style-name="tablealignleft"> <text:line-break/></text:p></table:table-cell></table:table-row><table:table-row><table:table-cell office:value-type="string" table:style-name="tablecell"><text:p text:style-name="tablealignleft"> <text:line-break/>Ion fer II</text:p></table:table-cell><table:table-cell office:value-type="string" table:style-name="tablecell"><text:p text:style-name="tablealignleft"> <text:line-break/>  </text:p></table:table-cell></table:table-row><table:table-row><table:table-cell office:value-type="string" table:style-name="tablecell"><text:p text:style-name="tablealignleft"> <text:line-break/>Ion fer III</text:p></table:table-cell><table:table-cell office:value-type="string" table:style-name="tablecell"><text:p text:style-name="tablealignleft"> <text:line-break/>  </text:p></table:table-cell></table:table-row></table:table><text:p text:style-name="Text_20_body">L'ion fer II est un atome de fer qui a perdu 2 électrons.</text:p><text:p text:style-name="Text_20_body">L'ion fer III est un atome de fer qui a perdu 3 électrons.</text:p><text:p text:style-name="Text_20_body">L'ion sulfate est une molécule SO<text:span text:style-name="sub">4</text:span> qui a gagné 2 électrons.</text:p><text:p text:style-name="Text_20_body"><text:line-break/>
Le sulfate de cuivre solide : CuSO<text:span text:style-name="sub">4 &lt;/sub&gt; Une solution de sulfate de cuivre : Cu<text:span text:style-name="sup">2+</text:span>  ; SO&lt;sub&gt;4</text:span> <text:span text:style-name="sup">2-</text:span>  .</text:p><text:p text:style-name="Text_20_body">Les ions négatifs sont appelés <text:span text:style-name="Strong_20_Emphasis">anions</text:span>.</text:p><text:p text:style-name="Text_20_body">Les ions positifs sont appelés <text:span text:style-name="Strong_20_Emphasis">cations</text:span>.</text:p></table:table-cell></table:table-row></table:table></draw:text-box></draw:frame></text:p>
      <text:p text:style-name="Text_20_body">&lt;/hidden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1::30:00</meta:creation-date>
    <dc:creator>Generated</dc:creator>
    <dc:date>2026-09-02T01::30:00</dc:date>
    <dc:language>en-US</dc:language>
    <meta:editing-cycles>1</meta:editing-cycles>
    <meta:editing-duration>PT0S</meta:editing-duration>
    <dc:title>3eme:semaine_28_03_22</dc:title>
  </office:meta>
</office:document-meta>
</file>