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semaine_8_11_21"/><text:bookmark-start text:name="__RefHeading___semaine_du_8_11_21_1"/><text:bookmark-start text:name="semaine_du_8_11_21"/>Semaine du 8/11/21<text:bookmark-end text:name="__RefHeading___semaine_du_8_11_21_1"/><text:bookmark-end text:name="semaine_du_8_11_21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Activité p 133</text:p>
      <text:p text:style-name="Text_20_body">&lt;hidden&gt;</text:p>
      <text:p text:style-name="Text_20_body">&lt;/hiddens&gt;</text:p>
      <text:h text:style-name="Heading_20_2" text:outline-level="2"><text:bookmark-start text:name="__RefHeading___lecon_a_ecrire_cote_lecon_3"/><text:bookmark-start text:name="lecon_a_ecrire_cote_lecon"/>2. Leçon à écrire côté leçon<text:bookmark-end text:name="__RefHeading___lecon_a_ecrire_cote_lecon_3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ibl_energie_electrique_4"/><text:bookmark-start text:name="chapitre_viiibl_energie_electrique"/>Chapitre VIIIb : L'énergie électrique<text:bookmark-end text:name="__RefHeading___chapitre_viiibl_energie_electrique_4"/><text:bookmark-end text:name="chapitre_viiibl_energie_electrique"/></text:h><text:h text:style-name="Heading_20_2" text:outline-level="2"><text:bookmark-start text:name="__RefHeading___i._energie_electrique_5"/><text:bookmark-start text:name="i._energie_electrique"/>I. Energie électrique<text:bookmark-end text:name="__RefHeading___i._energie_electrique_5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left"> <text:line-break/>Symbole de la grandeur physique</text:p></table:table-cell><table:table-cell office:value-type="string" table:style-name="tablecell"><text:p text:style-name="tablealignleft"> <text:line-break/>Unité</text:p></table:table-cell><table:table-cell office:value-type="string" table:style-name="tablecell"><text:p text:style-name="tablealignleft"> <text:line-break/>Symbole de l'unité</text:p></table:table-cell><table:table-cell office:value-type="string" table:style-name="tablecell"><text:p text:style-name="tablealignleft"> <text:line-break/>Appareil de mesure</text:p></table:table-cell></table:table-row><table:table-row><table:table-cell office:value-type="string" table:style-name="tablecell"><text:p text:style-name="tablealignleft"> <text:line-break/>Energie</text:p></table:table-cell><table:table-cell office:value-type="string" table:style-name="tablecell"><text:p text:style-name="tablealignleft"> <text:line-break/>E</text:p></table:table-cell><table:table-cell office:value-type="string" table:style-name="tablecell"><text:p text:style-name="tablealignleft"> <text:line-break/>Joule <text:line-break/> <text:line-break/>ou <text:line-break/> <text:line-break/>kilowattheure</text:p></table:table-cell><table:table-cell office:value-type="string" table:style-name="tablecell"><text:p text:style-name="tablealignleft"> <text:line-break/>J <text:line-break/> <text:line-break/>ou <text:line-break/> <text:line-break/>kWh</text:p></table:table-cell><table:table-cell office:value-type="string" table:style-name="tablecell"><text:p text:style-name="tablealignleft"> <text:line-break/> <text:line-break/> <text:line-break/>compteur électrique</text:p></table:table-cell></table:table-row></table:table><text:h text:style-name="Heading_20_2" text:outline-level="2"><text:bookmark-start text:name="__RefHeading___ii._puissance_et_energie_6"/><text:bookmark-start text:name="ii._puissance_et_energie"/>II. Puissance et énergie<text:bookmark-end text:name="__RefHeading___ii._puissance_et_energie_6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text:h text:style-name="Heading_20_2" text:outline-level="2"><text:bookmark-start text:name="__RefHeading___iii._energie_bilan_et_transferts_7"/><text:bookmark-start text:name="iii._energie_bilan_et_transferts"/>III. Énergie, bilan et transferts<text:bookmark-end text:name="__RefHeading___iii._energie_bilan_et_transferts_7"/><text:bookmark-end text:name="iii._energie_bilan_et_transferts"/></text:h><text:p text:style-name="Text_20_body"><text:span text:style-name="Strong_20_Emphasis">Activité p 136</text:span></text:p><text:p text:style-name="Text_20_body">L'énergie se <text:span text:style-name="Strong_20_Emphasis">conserve</text:span>. L'énergie reçue par un dispositif est égale à celle qu'on obtient.</text:p><text:p text:style-name="Text_20_body">Le **rendement **est le **pourcentage **d'énergie utile obtenue.</text:p><text:p text:style-name="Text_20_body"><text:span text:style-name="Strong_20_Emphasis">Pour une lampe :</text:span></text:p><text:p text:style-name="Text_20_body"><draw:frame draw:style-name="media" draw:name="0" text:anchor-type="as-char" draw:z-index="0" svg:width="6.2441666666667cm" style:rel-width="100%" svg:height="2.38125cm" style:rel-height="scale"><draw:image xlink:href="Pictures/d6d8bb98a50198a54460154474c3c33a.png" xlink:type="simple" xlink:show="embed" xlink:actuate="onLoad"/></draw:frame></text:p><text:p text:style-name="Text_20_body"><text:span text:style-name="Strong_20_Emphasis">Pour un moteur</text:span></text:p><text:p text:style-name="Text_20_body"><draw:frame draw:style-name="media" draw:name="1" text:anchor-type="as-char" draw:z-index="1" svg:width="6.19125cm" style:rel-width="100%" svg:height="2.38125cm" style:rel-height="scale"><draw:image xlink:href="Pictures/b2ca0e9a55ff61b0daa0512b4a316076.png" xlink:type="simple" xlink:show="embed" xlink:actuate="onLoad"/></draw:frame></text:p><text:p text:style-name="Text_20_body">Pour une résistance chauffante :</text:p><text:p text:style-name="Text_20_body"><draw:frame draw:style-name="media" draw:name="2" text:anchor-type="as-char" draw:z-index="2" svg:width="8.1491666666667cm" style:rel-width="100%" svg:height="1.7727083333333cm" style:rel-height="scale"><draw:image xlink:href="Pictures/10d78a8cbbda03efa462e23f544d2239.png" xlink:type="simple" xlink:show="embed" xlink:actuate="onLoad"/></draw:frame></text:p><text:p text:style-name="Text_20_body">Un transfert d'énergie se fait par :</text:p><text:p text:style-name="Text_20_body">- **conduction **thermique (l'énergie thermique se transmet dans la matière sans déplacement de matière)</text:p><text:p text:style-name="Text_20_body">youtubechevronescc_le5dbarhzg</text:p><text:p text:style-name="Text_20_body">youtubechevronesccqjmzhjztmva</text:p><text:p text:style-name="Text_20_body">- **convection ** (l'énergie thermique se transmet par déplacement de la matière)</text:p><text:p text:style-name="Text_20_body">- <text:span text:style-name="Strong_20_Emphasis">rayonnement</text:span></text:p><text:h text:style-name="Heading_20_2" text:outline-level="2"><text:bookmark-start text:name="__RefHeading___iv._appareils_en_veille_8"/><text:bookmark-start text:name="iv._appareils_en_veille"/>IV. Appareils en veille<text:bookmark-end text:name="__RefHeading___iv._appareils_en_veille_8"/><text:bookmark-end text:name="iv._appareils_en_veille"/></text:h><text:p text:style-name="Text_20_body">Activité p 135</text:p><text:p text:style-name="Text_20_body">Calculons le coût annuel de la veille d'une télévision.</text:p><text:p text:style-name="Text_20_body">Puissance de la télévision en veille : P = 5W</text:p><text:p text:style-name="Text_20_body">Elle est en veille 19h/jour.</text:p><text:p text:style-name="Text_20_body">Par an : </text:p><text:p text:style-name="Text_20_body">(1 an = 365,25 jours)</text:p><text:p text:style-name="Text_20_body">Énergie consommée en 1 an : E = P x t</text:p><text:p text:style-name="Text_20_body">E en kWh (je choisis cette unité car je connais le coût d'1kWh : 15c€ environ)</text:p><text:p text:style-name="Text_20_body">P en kW</text:p><text:p text:style-name="Text_20_body">t en h</text:p><text:p text:style-name="Text_20_body">Prix :</text:p><table:table table:style-name="Table"><table:table-column/><table:table-column/><table:table-row><table:table-cell office:value-type="string" table:style-name="tableheader"><text:p text:style-name="Table_20_Heading">Energie en kWh</text:p></table:table-cell><table:table-cell office:value-type="string" table:style-name="tableheader"><text:p text:style-name="Table_20_Heading">Prix en €</text:p></table:table-cell></table:table-row><table:table-row><table:table-cell office:value-type="string" table:style-name="tablecell"><text:p text:style-name="tablealignleft">34,7kWh</text:p></table:table-cell><table:table-cell office:value-type="string" table:style-name="tablecell"><text:p text:style-name="tablealignleft">? €</text:p></table:table-cell></table:table-row><table:table-row><table:table-cell office:value-type="string" table:style-name="tablecell"><text:p text:style-name="tablealignleft">1 kWh</text:p></table:table-cell><table:table-cell office:value-type="string" table:style-name="tablecell"><text:p text:style-name="tablealignleft">0,15€</text:p></table:table-cell></table:table-row></table:table><text:p text:style-name="Text_20_body"> pour 1 seul foyer.</text:p><text:p text:style-name="Text_20_body">Pour 30 millions de foyers si chaque foyer a une seule télévision :</text:p><text:p text:style-name="Text_20_body"> !!!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DNB Blanc p 147 Correction</text:p>
      <text:p text:style-name="Text_20_body">DS chp VIIIa et VIII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2:09</meta:creation-date>
    <dc:creator>Generated</dc:creator>
    <dc:date>2026-09-02T09::02:09</dc:date>
    <dc:language>en-US</dc:language>
    <meta:editing-cycles>1</meta:editing-cycles>
    <meta:editing-duration>PT0S</meta:editing-duration>
    <dc:title>3eme:semaine_8_11_21</dc:title>
  </office:meta>
</office:document-meta>
</file>