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0bd30a18e3bb727ac3bfb3501061e4.png"/>
  <manifest:file-entry manifest:media-type="image/png" manifest:full-path="Pictures/b03271a069e2a25e4666717900411aa8.png"/>
  <manifest:file-entry manifest:media-type="image/png" manifest:full-path="Pictures/4bd6568df5918455c8db348b2465ea3f.png"/>
  <manifest:file-entry manifest:media-type="image/png" manifest:full-path="Pictures/1b193a8fbe30e52a57dc7b5d6956fa10.png"/>
  <manifest:file-entry manifest:media-type="image/png" manifest:full-path="Pictures/b137c3de930434b4e3f22d6c293da2bc.png"/>
  <manifest:file-entry manifest:media-type="image/png" manifest:full-path="Pictures/f0a8e5ce6cebbbad3deacfad241827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2_01_2023:start"/><text:bookmark-start text:name="__RefHeading___semaine_du_02_01_2023_1"/><text:bookmark-start text:name="semaine_du_02_01_2023"/>Semaine du 02/01/2023<text:bookmark-end text:name="__RefHeading___semaine_du_02_01_2023_1"/><text:bookmark-end text:name="semaine_du_02_01_2023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Activité 1 p 132</text:p><text:p text:style-name="Text_20_body">1.</text:p><text:p text:style-name="Text_20_body"><draw:frame draw:style-name="media" draw:name="0" text:anchor-type="as-char" draw:z-index="0" svg:width="11.324166666667cm" svg:height="15.848541666667cm"><draw:image xlink:href="Pictures/fa0bd30a18e3bb727ac3bfb3501061e4.png" xlink:type="simple" xlink:show="embed" xlink:actuate="onLoad"/></draw:frame></text:p><text:p text:style-name="Text_20_body">2.</text:p><text:p text:style-name="Text_20_body"><draw:frame draw:style-name="media" draw:name="1" text:anchor-type="as-char" draw:z-index="1" svg:width="16.430625cm" svg:height="5.4239583333333cm"><draw:image xlink:href="Pictures/b03271a069e2a25e4666717900411aa8.png" xlink:type="simple" xlink:show="embed" xlink:actuate="onLoad"/></draw:frame></text:p><text:p text:style-name="Text_20_body">3.</text:p><text:p text:style-name="Text_20_body"><draw:frame draw:style-name="media" draw:name="2" text:anchor-type="as-char" draw:z-index="2" svg:width="18.044583333333cm" style:rel-width="100%" svg:height="5.23875cm" style:rel-height="scale"><draw:image xlink:href="Pictures/4bd6568df5918455c8db348b2465ea3f.png" xlink:type="simple" xlink:show="embed" xlink:actuate="onLoad"/></draw:frame></text:p><text:p text:style-name="Text_20_body">4.</text:p><text:p text:style-name="Text_20_body"><draw:frame draw:style-name="media" draw:name="3" text:anchor-type="as-char" draw:z-index="3" svg:width="21.404791666667cm" style:rel-width="100%" svg:height="5.8208333333333cm" style:rel-height="scale"><draw:image xlink:href="Pictures/1b193a8fbe30e52a57dc7b5d6956fa10.png" xlink:type="simple" xlink:show="embed" xlink:actuate="onLoad"/></draw:frame></text:p><text:p text:style-name="Text_20_body">5.</text:p><text:p text:style-name="Text_20_body"><draw:frame draw:style-name="media" draw:name="4" text:anchor-type="as-char" draw:z-index="4" svg:width="19.949583333333cm" style:rel-width="100%" svg:height="8.5989583333333cm" style:rel-height="scale"><draw:image xlink:href="Pictures/b137c3de930434b4e3f22d6c293da2bc.png" xlink:type="simple" xlink:show="embed" xlink:actuate="onLoad"/></draw:frame></text:p><text:p text:style-name="Text_20_body">6. <draw:frame draw:style-name="media" draw:name="5" text:anchor-type="as-char" draw:z-index="5" svg:width="10.503958333333cm" svg:height="4.7360416666667cm"><draw:image xlink:href="Pictures/f0a8e5ce6cebbbad3deacfad24182723.png" xlink:type="simple" xlink:show="embed" xlink:actuate="onLoad"/></draw:frame></text:p></table:table-cell></table:table-row></table:table></draw:text-box></draw:frame></text:p>
      <text:p text:style-name="Text_20_body">&lt;/hidden&gt;</text:p>
      <text:h text:style-name="Heading_20_2" text:outline-level="2"><text:bookmark-start text:name="__RefHeading___lecon_puissance_electrique_correction_tp_3"/><text:bookmark-start text:name="lecon_puissance_electrique_correction_tp"/>2. Leçon puissance électrique / Correction TP<text:bookmark-end text:name="__RefHeading___lecon_puissance_electrique_correction_tp_3"/><text:bookmark-end text:name="lecon_puissance_electrique_correction_tp"/></text:h>
      <text:p text:style-name="Text_20_body">&lt;hidden&gt;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Chapitre VIIIa : Puissance électrique</text:span></text:p><text:p text:style-name="Text_20_body"><text:span text:style-name="Strong_20_Emphasis">I. La puissance électrique</text:span></text:p><text:p text:style-name="Text_20_body"><text:span text:style-name="Strong_20_Emphasis">1. Étude d’une plaque signalétique</text:span></text:p><text:p text:style-name="Text_20_body">Sur tout appareil électrique on trouve une plaque signalétique portant différentes informations :</text:p><text:p text:style-name="Text_20_body">- 230V AC : C’est la <text:span text:style-name="Strong_20_Emphasis">tension nominale</text:span> d’alimentation. (Pour fonctionner correctement cet appareil doit être alimenté avec une tension alternative de valeur efficace 230V)</text:p><text:p text:style-name="Text_20_body">- 50 Hz : C’est la <text:span text:style-name="Strong_20_Emphasis">fréquence nominale</text:span><text:span text:style-name="Strong_20_Emphasis">.</text:span> que doit avoir la tension d’alimentation.</text:p><text:p text:style-name="Text_20_body">- 1900 W : C’est la <text:span text:style-name="Strong_20_Emphasis">puissance nominale</text:span> de cet appareil.</text:p><text:p text:style-name="Text_20_body"><text:span text:style-name="Strong_20_Emphasis">2. Notation et unité.</text:span></text:p><table:table table:style-name="Table"><table:table-column/><table:table-column/><table:table-column/><table:table-column/><table:table-column/><table:table-row><table:table-cell office:value-type="string" table:style-name="tablecell"><text:p text:style-name="tablealigncenter">   <text:line-break/>Grandeur physique  </text:p></table:table-cell><table:table-cell office:value-type="string" table:style-name="tablecell"><text:p text:style-name="tablealigncenter">   <text:line-break/>Symbole de la grandeur physique  </text:p></table:table-cell><table:table-cell office:value-type="string" table:style-name="tablecell"><text:p text:style-name="tablealigncenter">   <text:line-break/>Unité  </text:p></table:table-cell><table:table-cell office:value-type="string" table:style-name="tablecell"><text:p text:style-name="tablealigncenter">   <text:line-break/>Symbole de l'unité  </text:p></table:table-cell><table:table-cell office:value-type="string" table:style-name="tablecell"><text:p text:style-name="tablealigncenter">   <text:line-break/>Appareil de mesure  </text:p></table:table-cell></table:table-row><table:table-row><table:table-cell office:value-type="string" table:style-name="tablecell"><text:p text:style-name="tablealigncenter">   <text:line-break/>Puissance  </text:p></table:table-cell><table:table-cell office:value-type="string" table:style-name="tablecell"><text:p text:style-name="tablealigncenter">   <text:line-break/>P  </text:p></table:table-cell><table:table-cell office:value-type="string" table:style-name="tablecell"><text:p text:style-name="tablealigncenter">   <text:line-break/>Watt  </text:p></table:table-cell><table:table-cell office:value-type="string" table:style-name="tablecell"><text:p text:style-name="tablealigncenter">   <text:line-break/>W  </text:p></table:table-cell><table:table-cell office:value-type="string" table:style-name="tablecell"><text:p text:style-name="tablealigncenter">   <text:line-break/>Wattmètre..  </text:p></table:table-cell></table:table-row></table:table><text:p text:style-name="Text_20_body">Exemples :</text:p><text:p text:style-name="Text_20_body">- sèche cheveux 1500W</text:p><text:p text:style-name="Text_20_body">- lampe à économie d’énergie 20W</text:p><text:p text:style-name="Text_20_body">- lampe à filament 100W</text:p><text:p text:style-name="Text_20_body">- radio 5W</text:p><text:p text:style-name="Text_20_body">- four 3000W</text:p><text:p text:style-name="Text_20_body"><text:span text:style-name="Strong_20_Emphasis">3. Calcul de puissance.</text:span></text:p><text:p text:style-name="Text_20_body">La puissance électrique dépend à la fois de la tension U d’alimentation et de l’intensité I, pour tout les appareils alimentés en continu on a la formule :</text:p><text:p text:style-name="Text_20_body"><text:span text:style-name="Strong_20_Emphasis">P = U x I</text:span></text:p><text:p text:style-name="Text_20_body"><text:span text:style-name="Strong_20_Emphasis">P en W</text:span></text:p><text:p text:style-name="Text_20_body"><text:span text:style-name="Strong_20_Emphasis">U en V</text:span></text:p><text:p text:style-name="Text_20_body"><text:span text:style-name="Strong_20_Emphasis">I en A</text:span></text:p><text:p text:style-name="Text_20_body">Si U = 6V et I = 100mA = 0,1A</text:p><text:p text:style-name="Text_20_body"><text:span text:style-name="Strong_20_Emphasis">II. Qu'est-ce que la puissance ?</text:span></text:p><text:p text:style-name="Text_20_body">Pour une lampe : Elle a un rapport avec la « luminosité » de la lampe. Attention on ne peut pas comparer la puissance d'une lampe à économie d'énergie et une lampe à filament : ce n'est pas la même technologie.</text:p><text:p text:style-name="Text_20_body">Pour un radiateur : Plus un radiateur est puissant, plus il peut fournir de chaleur pendant un certains temps.</text:p></table:table-cell></table:table-row></table:table></draw:text-box></draw:frame></text:p>
      <text:p text:style-name="Text_20_body">&lt;/hidden&gt;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Ex 4 p 142</text:p>
      <text:p text:style-name="Text_20_body">Ex 5 p 142</text:p>
      <text:p text:style-name="Text_20_body">Ex 7 p 14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2::16:13</meta:creation-date>
    <dc:creator>Generated</dc:creator>
    <dc:date>2026-09-02T12::16:13</dc:date>
    <dc:language>en-US</dc:language>
    <meta:editing-cycles>1</meta:editing-cycles>
    <meta:editing-duration>PT0S</meta:editing-duration>
    <dc:title>3eme:semaine_du_02_01_2023:start</dc:title>
  </office:meta>
</office:document-meta>
</file>