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  <manifest:file-entry manifest:media-type="image/png" manifest:full-path="Pictures/d6bc18a8bec18acb2df418495c441719.png"/>
  <manifest:file-entry manifest:media-type="image/png" manifest:full-path="Pictures/6104b3b83e13d68f939590ee49f364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2_01_2023_3a_3b:start"/><text:bookmark-start text:name="__RefHeading___semaine_du_9_02_23_3a_3b_1"/><text:bookmark-start text:name="semaine_du_9_02_23_3a_3b"/>Semaine du 9/02/23 3A 3B<text:bookmark-end text:name="__RefHeading___semaine_du_9_02_23_3a_3b_1"/><text:bookmark-end text:name="semaine_du_9_02_23_3a_3b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42</text:span></text:p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p text:style-name="Text_20_body"><text:span text:style-name="Strong_20_Emphasis">Ex 5 p 142</text:span></text:p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<draw:frame draw:style-name="media" draw:name="1" text:anchor-type="as-char" draw:z-index="1" svg:width="29.553958333333cm" style:rel-width="100%" svg:height="10.689166666667cm" style:rel-height="scale"><draw:image xlink:href="Pictures/d6bc18a8bec18acb2df418495c441719.png" xlink:type="simple" xlink:show="embed" xlink:actuate="onLoad"/></draw:frame></text:p>
      <text:p text:style-name="Text_20_body">d. C'est environ la valeur de la puissance nominale de cette lampe 1,8W</text:p>
      <text:p text:style-name="Text_20_body"><text:span text:style-name="Strong_20_Emphasis">Ex 7 p 142</text:span></text:p>
      <text:p text:style-name="Text_20_body">a.</text:p>
      <text:p text:style-name="Text_20_body"><draw:frame draw:style-name="media" draw:name="2" text:anchor-type="as-char" draw:z-index="2" svg:width="26.67cm" style:rel-width="100%" svg:height="11.403541666667cm" style:rel-height="scale"><draw:image xlink:href="Pictures/6104b3b83e13d68f939590ee49f36457.png" xlink:type="simple" xlink:show="embed" xlink:actuate="onLoad"/></draw:frame>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  <text:h text:style-name="Heading_20_2" text:outline-level="2"><text:bookmark-start text:name="__RefHeading___tp_energie_puissance_3"/><text:bookmark-start text:name="tp_energie_puissance"/>2. TP Énergie puissance<text:bookmark-end text:name="__RefHeading___tp_energie_puissance_3"/><text:bookmark-end text:name="tp_energie_puissance"/></text:h>
      <text:p text:style-name="Text_20_body">On branche une bouilloire sur le compteur.<text:line-break/>
Sur la plaque signalétique, de cette bouilloire, il est noté : 230V AC et 1750W.</text:p>
      <text:p text:style-name="Text_20_body">1. Faire des mesures et remplir le tableau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’énergie E en fonction de la durée t.<text:line-break/>
3. Que constate-t-on par rapport au graphique ? Que peut-on en déduire par rapport aux<text:line-break/>
grandeurs E et t ?<text:line-break/>
4. Calculer le coefficient de proportionnalité. ATTENTION il est nécessaire de convertir t en<text:line-break/>
heure avant de faire le calcul. Que représente cette valeur pour la bouilloire ?<text:line-break/>
5. En déduire la relation entre E, P et t.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NOUS N'AVONS PAS EU LE TEMPS D'ECRIRE LA LECON. JUSTE LA FORMULE. NOUS LA NOTERONS LA SEMAINE PROCHAINE. JE LA METS ICI CAR IL FAUT UTILISER LA FORMULE DANS L'EXERCICE A FAIRE POUR LA SEMAINE PROCHAINE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</text:p><text:h text:style-name="Heading_20_1" text:outline-level="1"><text:bookmark-start text:name="__RefHeading___chapitre_viiibl_energie_electrique_5"/><text:bookmark-start text:name="chapitre_viiibl_energie_electrique"/>Chapitre VIIIb : L'énergie électrique<text:bookmark-end text:name="__RefHeading___chapitre_viiibl_energie_electrique_5"/><text:bookmark-end text:name="chapitre_viiibl_energie_electrique"/></text:h><text:h text:style-name="Heading_20_2" text:outline-level="2"><text:bookmark-start text:name="__RefHeading___i._energie_electrique_6"/><text:bookmark-start text:name="i._energie_electrique"/>I. Energie électrique<text:bookmark-end text:name="__RefHeading___i._energie_electrique_6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7"/><text:bookmark-start text:name="ii._puissance_et_energie"/>II. Puissance et énergie<text:bookmark-end text:name="__RefHeading___ii._puissance_et_energie_7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10 p 1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1:17</meta:creation-date>
    <dc:creator>Generated</dc:creator>
    <dc:date>2026-09-01T23::11:17</dc:date>
    <dc:language>en-US</dc:language>
    <meta:editing-cycles>1</meta:editing-cycles>
    <meta:editing-duration>PT0S</meta:editing-duration>
    <dc:title>3eme:semaine_du_02_01_2023_3a_3b:start</dc:title>
  </office:meta>
</office:document-meta>
</file>