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e0ca0f409fa18dc72cf02f675fd89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12_09_2022:start"/><text:bookmark-start text:name="__RefHeading___semaine_du_12_09_2022_1"/><text:bookmark-start text:name="semaine_du_12_09_2022"/>Semaine du 12/09/2022<text:bookmark-end text:name="__RefHeading___semaine_du_12_09_2022_1"/><text:bookmark-end text:name="semaine_du_12_09_2022"/></text:h>
      <text:h text:style-name="Heading_20_2" text:outline-level="2"><text:bookmark-start text:name="__RefHeading___test_sur_les_revisions_de_4eme_2"/><text:bookmark-start text:name="test_sur_les_revisions_de_4eme"/>1. Test sur les révisions de 4ème<text:bookmark-end text:name="__RefHeading___test_sur_les_revisions_de_4eme_2"/><text:bookmark-end text:name="test_sur_les_revisions_de_4eme"/></text:h>
      <text:h text:style-name="Heading_20_2" text:outline-level="2"><text:bookmark-start text:name="__RefHeading___chapitre_ivgravitation_universelle_et_evolution_de_l_univers_3"/><text:bookmark-start text:name="chapitre_ivgravitation_universelle_et_evolution_de_l_univers"/>2. Chapitre IV : gravitation universelle et évolution de l'Univers<text:bookmark-end text:name="__RefHeading___chapitre_ivgravitation_universelle_et_evolution_de_l_univers_3"/><text:bookmark-end text:name="chapitre_ivgravitation_universelle_et_evolution_de_l_univers"/></text:h>
      <text:p text:style-name="Text_20_body">(côté leçon)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vgravitation_universelle_et_evolution_de_l_univers_4"/><text:bookmark-start text:name="chapitre_ivgravitation_universelle_et_evolution_de_l_univers1"/>Chapitre IV : Gravitation universelle et évolution de l'Univers<text:bookmark-end text:name="__RefHeading___chapitre_ivgravitation_universelle_et_evolution_de_l_univers_4"/><text:bookmark-end text:name="chapitre_ivgravitation_universelle_et_evolution_de_l_univers1"/></text:h><text:h text:style-name="Heading_20_2" text:outline-level="2"><text:bookmark-start text:name="__RefHeading___i._qu_est-ce_que_la_gravitation_universelle_5"/><text:bookmark-start text:name="i._qu_est-ce_que_la_gravitation_universelle"/>I. Qu'est-ce que la gravitation universelle ?<text:bookmark-end text:name="__RefHeading___i._qu_est-ce_que_la_gravitation_universelle_5"/><text:bookmark-end text:name="i._qu_est-ce_que_la_gravitation_universelle"/></text:h><text:p text:style-name="Text_20_body">La gravitation est une <text:span text:style-name="Strong_20_Emphasis">interaction attractive</text:span> entre deux objets qui ont une masse. C'est une <text:span text:style-name="Strong_20_Emphasis">interaction à distance</text:span> qui dépend de la distance qui sépare les deux objets.</text:p><text:p text:style-name="Text_20_body">La gravitation gouverne tout l’**Univers ** (système solaire, étoiles, galaxies et pommes).</text:p><text:h text:style-name="Heading_20_2" text:outline-level="2"><text:bookmark-start text:name="__RefHeading___ii._les_forces_de_gravitation_6"/><text:bookmark-start text:name="ii._les_forces_de_gravitation"/>II. Les forces de gravitation<text:bookmark-end text:name="__RefHeading___ii._les_forces_de_gravitation_6"/><text:bookmark-end text:name="ii._les_forces_de_gravitation"/></text:h><text:p text:style-name="Text_20_body">La gravitation qui s'exerce entre 2 objets A et B peut être modélisée par deux forces  et  :</text:p><text:p text:style-name="Text_20_body">- de même direction</text:p><text:p text:style-name="Text_20_body">- de même valeur</text:p><text:p text:style-name="Text_20_body">- de sens opposé.</text:p><text:p text:style-name="Text_20_body">- de valeur</text:p><text:p text:style-name="Text_20_body"> : masse de l'objet A</text:p><text:p text:style-name="Text_20_body"> : masse de l'objet B</text:p><text:p text:style-name="Text_20_body"> : distance séparant les centres de gravité des 2 objets</text:p><text:p text:style-name="Text_20_body"> : constante de gravitation </text:p><text:p text:style-name="Text_20_body">(formule à ne pas connaître par coeur mais à savoir utiliser)</text:p><text:p text:style-name="Text_20_body"><draw:frame draw:style-name="media" draw:name="0" text:anchor-type="as-char" draw:z-index="0" svg:width="7.46125cm" style:rel-width="100%" svg:height="2.8045833333333cm" style:rel-height="scale"><draw:image xlink:href="Pictures/c4e0ca0f409fa18dc72cf02f675fd89c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exercices_faits_en_classe_7"/><text:bookmark-start text:name="exercices_faits_en_classe"/>3. Exercices faits en classe<text:bookmark-end text:name="__RefHeading___exercices_faits_en_classe_7"/><text:bookmark-end text:name="exercices_faits_en_classe"/></text:h>
      <text:p text:style-name="Text_20_body">A faire côté exercice (à la fin du cahier)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&lt;font inherit/inherit;;inherit;;transparent&gt;<text:span text:style-name="Strong_20_Emphasis">Exercices calculatoires.</text:span>&lt;/font&gt;
&lt;font inherit/inherit;;inherit;;transparent&gt;Calculer la force exercée par la Terre sur le Soleil.&lt;/font&gt;
&lt;font inherit/inherit;;inherit;;transparent&gt;Calculer la force exercée par la Terre sur la Lune.&lt;/font&gt;
&lt;font inherit/inherit;;inherit;;transparent&gt;Calculer la force exercée par la Terre sur votre trousse.&lt;/font&gt;
&lt;font inherit/inherit;;inherit;;transparent&gt;Calculer la force exercée par un stylo sur un autre espacé de 10cm.&lt;/font&gt;</text:p><table:table table:style-name="Table"><table:table-column/><table:table-column/><table:table-column/><table:table-row><table:table-cell office:value-type="string" table:style-name="tablecell"><text:p text:style-name="tablealignleft"> &lt;font inherit/inherit;;inherit;;transparent&gt;Masse du Soleil : m<text:span text:style-name="sub">S</text:span> = 2,0 × 10<text:span text:style-name="sup">30</text:span> kg&lt;/font&gt; </text:p></table:table-cell><table:table-cell office:value-type="string" table:style-name="tablecell"><text:p text:style-name="tablealignleft"> &lt;font inherit/inherit;;inherit;;transparent&gt;Masse de la Lune : m<text:span text:style-name="sub">L</text:span> = 7,342 × 10<text:span text:style-name="sup">22</text:span> kg&lt;/font&gt; </text:p></table:table-cell><table:table-cell office:value-type="string" table:style-name="tablecell"><text:p text:style-name="tablealignleft">Distance Terre-Lune : d = 3 84 000 km</text:p></table:table-cell></table:table-row><table:table-row><table:table-cell office:value-type="string" table:style-name="tablecell"><text:p text:style-name="tablealignleft"> &lt;font inherit/inherit;;inherit;;transparent&gt;Masse de la Terre : m<text:span text:style-name="sub">T</text:span> = 6,0 × 10<text:span text:style-name="sup">24</text:span> kg&lt;/font&gt; </text:p></table:table-cell><table:table-cell office:value-type="string" table:style-name="tablecell"><text:p text:style-name="tablealignleft"> &lt;font inherit/inherit;;inherit;;transparent&gt;Distance Terre-Soleil : d = 150 × 10<text:span text:style-name="sup">6</text:span> km&lt;/font&gt; </text:p></table:table-cell><table:table-cell office:value-type="string" table:style-name="tablecell"><text:p text:style-name="tablealignleft"> &lt;font inherit/inherit;;inherit;;transparent&gt;R&lt;/font&gt;  ayon de la Terre : R &lt;sub&gt; T &lt;/sub&gt; = 6400 km</text:p></table:table-cell></table:table-row></table:table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2:04</meta:creation-date>
    <dc:creator>Generated</dc:creator>
    <dc:date>2026-09-02T11::32:04</dc:date>
    <dc:language>en-US</dc:language>
    <meta:editing-cycles>1</meta:editing-cycles>
    <meta:editing-duration>PT0S</meta:editing-duration>
    <dc:title>3eme:semaine_du_12_09_2022:start</dc:title>
  </office:meta>
</office:document-meta>
</file>