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3_03_2023"/><text:bookmark-start text:name="__RefHeading___semaine_du_13_03_2023_1"/><text:bookmark-start text:name="semaine_du_13_03_2023"/>Semaine du 13/03/2023<text:bookmark-end text:name="__RefHeading___semaine_du_13_03_2023_1"/><text:bookmark-end text:name="semaine_du_13_03_2023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correction_du_travail_3"/><text:bookmark-start text:name="correction_du_travail"/>2. Correction du travail<text:bookmark-end text:name="__RefHeading___correction_du_travail_3"/><text:bookmark-end text:name="correction_du_travail"/></text:h>
      <text:p text:style-name="Text_20_body">Activité p 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8:08</meta:creation-date>
    <dc:creator>Generated</dc:creator>
    <dc:date>2026-09-02T06::58:08</dc:date>
    <dc:language>en-US</dc:language>
    <meta:editing-cycles>1</meta:editing-cycles>
    <meta:editing-duration>PT0S</meta:editing-duration>
    <dc:title>3eme:semaine_du_13_03_2023</dc:title>
  </office:meta>
</office:document-meta>
</file>