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a778607020f95dda957c5a7faf5039.png"/>
  <manifest:file-entry manifest:media-type="image/png" manifest:full-path="Pictures/e150f685e570d445a6c4abce74f8bfec.png"/>
  <manifest:file-entry manifest:media-type="image/png" manifest:full-path="Pictures/1ceb90d7ff7471ce9554afbe6c29e395.png"/>
  <manifest:file-entry manifest:media-type="image/png" manifest:full-path="Pictures/a3d888064cccf4104cf150f1f41d31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7_10_2022:start"/><text:bookmark-start text:name="__RefHeading___semaine_du_17_10_22_1"/><text:bookmark-start text:name="semaine_du_17_10_22"/>Semaine du 17/10/22<text:bookmark-end text:name="__RefHeading___semaine_du_17_10_22_1"/><text:bookmark-end text:name="semaine_du_17_10_22"/></text:h>
      <text:h text:style-name="Heading_20_2" text:outline-level="2"><text:bookmark-start text:name="__RefHeading___correction_du_ds_et_du_tp_2"/><text:bookmark-start text:name="correction_du_ds_et_du_tp"/>1. Correction du DS et du TP<text:bookmark-end text:name="__RefHeading___correction_du_ds_et_du_tp_2"/><text:bookmark-end text:name="correction_du_ds_et_du_tp"/></text:h>
      <text:h text:style-name="Heading_20_2" text:outline-level="2"><text:bookmark-start text:name="__RefHeading___correction_de_l_exercice_qui_etait_a_faire_3"/><text:bookmark-start text:name="correction_de_l_exercice_qui_etait_a_faire"/>2. Correction de l'exercice qui était à faire<text:bookmark-end text:name="__RefHeading___correction_de_l_exercice_qui_etait_a_faire_3"/><text:bookmark-end text:name="correction_de_l_exercice_qui_etait_a_faire"/></text:h>
      <text:p text:style-name="Text_20_body">Ex 14 p 110</text:p>
      <text:p text:style-name="Text_20_body">&lt;hidden&gt;</text:p>
      <text:p text:style-name="Text_20_body"><draw:frame draw:style-name="media" draw:name="msword Legend" text:anchor-type="as-char" draw:z-index="0" svg:width="17.224375cm" style:rel-width="100%"><draw:text-box><text:p text:style-name="legendcenter"><draw:frame draw:style-name="media" draw:name="msword" text:anchor-type="as-char" draw:z-index="0" svg:width="17.224375cm" style:rel-width="100%" svg:height="31.697083333333cm" style:rel-height="scale"><draw:image xlink:href="Pictures/02a778607020f95dda957c5a7faf5039.png" xlink:type="simple" xlink:show="embed" xlink:actuate="onLoad"/></draw:frame>msword</text:p></draw:text-box></draw:frame></text:p>
      <text:p text:style-name="Text_20_body">&lt;/hidden&gt;</text:p>
      <text:h text:style-name="Heading_20_2" text:outline-level="2"><text:bookmark-start text:name="__RefHeading___lecture_et_explications_pour_la_lecon_4"/><text:bookmark-start text:name="lecture_et_explications_pour_la_lecon"/>3. Lecture et explications pour la leçon<text:bookmark-end text:name="__RefHeading___lecture_et_explications_pour_la_lecon_4"/><text:bookmark-end text:name="lecture_et_explications_pour_la_lecon"/></text:h>
      <text:p text:style-name="Text_20_body">La leçon p 106 a été écrite côté leçon</text:p>
      <text:h text:style-name="Heading_20_3" text:outline-level="3"><text:bookmark-start text:name="__RefHeading___energie_cinetique_energie_potentielle_energie_mecanique_5"/><text:bookmark-start text:name="energie_cinetique_energie_potentielle_energie_mecanique"/>Energie cinétique, Energie potentielle, Energie mécanique<text:bookmark-end text:name="__RefHeading___energie_cinetique_energie_potentielle_energie_mecanique_5"/><text:bookmark-end text:name="energie_cinetique_energie_potentielle_energie_mecanique"/></text:h>
      <text:p text:style-name="Text_20_body">https://www.futura-sciences.com/sciences/actualites/meteorite-top-5-plus-grosses-meteorites-ont-frappe-terre-67145/</text:p>
      <text:h text:style-name="Heading_20_3" text:outline-level="3"><text:bookmark-start text:name="__RefHeading___temps_de_reaction_distance_de_reaction_distance_de_freinage_distance_d_arret._energie_cinetique_et_freinage_6"/><text:bookmark-start text:name="temps_de_reaction_distance_de_reaction_distance_de_freinage_distance_d_arret._energie_cinetique_et_freinage"/>Temps de réaction, distance de réaction, distance de freinage, distance d'arrêt. Energie cinétique et freinage.<text:bookmark-end text:name="__RefHeading___temps_de_reaction_distance_de_reaction_distance_de_freinage_distance_d_arret._energie_cinetique_et_freinage_6"/><text:bookmark-end text:name="temps_de_reaction_distance_de_reaction_distance_de_freinage_distance_d_arret._energie_cinetique_et_freinage"/></text:h>
      <text:h text:style-name="Heading_20_2" text:outline-level="2"><text:bookmark-start text:name="__RefHeading___a_faire_en_classe_7"/><text:bookmark-start text:name="a_faire_en_classe"/>4. A faire en classe<text:bookmark-end text:name="__RefHeading___a_faire_en_classe_7"/><text:bookmark-end text:name="a_faire_en_classe"/></text:h>
      <text:p text:style-name="Text_20_body">Ex 11 p 111</text:p>
      <text:p text:style-name="Text_20_body">&lt;hidden&gt;</text:p>
      <text:p text:style-name="Text_20_body"><draw:frame draw:style-name="media" draw:name="msword Legend" text:anchor-type="as-char" draw:z-index="0" svg:width="19.817291666667cm" style:rel-width="100%"><draw:text-box><text:p text:style-name="legendcenter"><draw:frame draw:style-name="media" draw:name="msword" text:anchor-type="as-char" draw:z-index="1" svg:width="19.817291666667cm" style:rel-width="100%" svg:height="59.822291666667cm" style:rel-height="scale"><draw:image xlink:href="Pictures/e150f685e570d445a6c4abce74f8bfec.png" xlink:type="simple" xlink:show="embed" xlink:actuate="onLoad"/></draw:frame>msword</text:p></draw:text-box></draw:frame></text:p>
      <text:p text:style-name="Text_20_body">&lt;/hidden&gt;</text:p>
      <text:p text:style-name="Text_20_body">Ex 20 p 112</text:p>
      <text:p text:style-name="Text_20_body">&lt;hidden&gt;</text:p>
      <text:p text:style-name="Text_20_body"><draw:frame draw:style-name="media" draw:name="msword Legend" text:anchor-type="as-char" draw:z-index="0" svg:width="19.473333333333cm" style:rel-width="100%"><draw:text-box><text:p text:style-name="legendcenter"><draw:frame draw:style-name="media" draw:name="msword" text:anchor-type="as-char" draw:z-index="2" svg:width="19.473333333333cm" style:rel-width="100%" svg:height="58.287708333333cm" style:rel-height="scale"><draw:image xlink:href="Pictures/1ceb90d7ff7471ce9554afbe6c29e395.png" xlink:type="simple" xlink:show="embed" xlink:actuate="onLoad"/></draw:frame>msword</text:p></draw:text-box></draw:frame></text:p>
      <text:p text:style-name="Text_20_body">&lt;/hidden&gt;</text:p>
      <text:p text:style-name="Text_20_body">Ex 21 p 112</text:p>
      <text:p text:style-name="Text_20_body">&lt;hidden&gt;</text:p>
      <text:p text:style-name="Text_20_body"><draw:frame draw:style-name="media" draw:name="msword Legend" text:anchor-type="as-char" draw:z-index="0" svg:width="26.087916666667cm" style:rel-width="100%"><draw:text-box><text:p text:style-name="legendcenter"><draw:frame draw:style-name="media" draw:name="msword" text:anchor-type="as-char" draw:z-index="3" svg:width="26.087916666667cm" style:rel-width="100%" svg:height="50.8cm" style:rel-height="scale"><draw:image xlink:href="Pictures/a3d888064cccf4104cf150f1f41d31e7.png" xlink:type="simple" xlink:show="embed" xlink:actuate="onLoad"/></draw:frame>msword</text:p></draw:text-box></draw:frame></text:p>
      <text:p text:style-name="Text_20_body">&lt;/hidden&gt;</text:p>
      <text:h text:style-name="Heading_20_2" text:outline-level="2"><text:bookmark-start text:name="__RefHeading___a_faire_pour_la_prochaine_fois_8"/><text:bookmark-start text:name="a_faire_pour_la_prochaine_fois"/>5. A faire pour la prochaine fois<text:bookmark-end text:name="__RefHeading___a_faire_pour_la_prochaine_fois_8"/><text:bookmark-end text:name="a_faire_pour_la_prochaine_fois"/></text:h>
      <text:p text:style-name="Text_20_body">DS Chp VI Etude de l'énergie lors d'un mouvement</text:p>
      <text:p text:style-name="Text_20_body">DNB Blanc p 113 (Correction : Brevet blanc rollers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00</meta:creation-date>
    <dc:creator>Generated</dc:creator>
    <dc:date>2026-09-02T11::07:00</dc:date>
    <dc:language>en-US</dc:language>
    <meta:editing-cycles>1</meta:editing-cycles>
    <meta:editing-duration>PT0S</meta:editing-duration>
    <dc:title>3eme:semaine_du_17_10_2022:start</dc:title>
  </office:meta>
</office:document-meta>
</file>