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b497e831cf1a31bb5a70b724577ed74.png"/>
  <manifest:file-entry manifest:media-type="image/png" manifest:full-path="Pictures/57f16a97dab0fe8df3fec6aeb659938a.png"/>
  <manifest:file-entry manifest:media-type="image/png" manifest:full-path="Pictures/e5aa16d20f26490b1775f2f5b473a2df.png"/>
  <manifest:file-entry manifest:media-type="image/png" manifest:full-path="Pictures/206c7e51ec02dc2b5c53f514c43de5ae.png"/>
  <manifest:file-entry manifest:media-type="image/png" manifest:full-path="Pictures/9269dda26f0a94fa906e0e39bbc5c1c1.png"/>
  <manifest:file-entry manifest:media-type="image/png" manifest:full-path="Pictures/a52e311389da1bb968fd221610595185.png"/>
  <manifest:file-entry manifest:media-type="image/png" manifest:full-path="Pictures/b8c868aa7fd05e81ad93ed2ba5ee94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0_03_20233a3b"/><text:bookmark-start text:name="__RefHeading___semaine_du_20_03_2023_3a_3b_1"/><text:bookmark-start text:name="semaine_du_20_03_2023_3a_3b"/>Semaine du 20/03/2023 3A 3B<text:bookmark-end text:name="__RefHeading___semaine_du_20_03_2023_3a_3b_1"/><text:bookmark-end text:name="semaine_du_20_03_2023_3a_3b"/></text:h>
      <text:h text:style-name="Heading_20_2" text:outline-level="2"><text:bookmark-start text:name="__RefHeading___ds_masse_volumique_2"/><text:bookmark-start text:name="ds_masse_volumique"/>1. DS masse volumique<text:bookmark-end text:name="__RefHeading___ds_masse_volumique_2"/><text:bookmark-end text:name="ds_masse_volumique"/></text:h>
      <text:h text:style-name="Heading_20_2" text:outline-level="2"><text:bookmark-start text:name="__RefHeading___correction_du_travail_3"/><text:bookmark-start text:name="correction_du_travail"/>2. Correction du travail<text:bookmark-end text:name="__RefHeading___correction_du_travail_3"/><text:bookmark-end text:name="correction_du_travail"/></text:h>
      <text:p text:style-name="Text_20_body">Activité p 18</text:p>
      <text:p text:style-name="Text_20_body">1. Il y a 2 type de nucléons dans le noyau :</text:p>
      <text:p text:style-name="Text_20_body">- les protons</text:p>
      <text:p text:style-name="Text_20_body">- les neutrons</text:p>
      <text:p text:style-name="Text_20_body">2. Les protons sont chargés positivement.</text:p>
      <text:p text:style-name="Text_20_body">3. numéro atomique Z = nombre de protons</text:p>
      <text:p text:style-name="Text_20_body">nombre de masse A = nombre de protons + nombre de neutrons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PDF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les_elements_chimiques_dans_l_univers_5"/><text:bookmark-start text:name="chapitre_iles_elements_chimiques_dans_l_univers"/>Chapitre I : Les éléments chimiques dans l'Univers<text:bookmark-end text:name="__RefHeading___chapitre_iles_elements_chimiques_dans_l_univers_5"/><text:bookmark-end text:name="chapitre_iles_elements_chimiques_dans_l_univers"/></text:h><text:h text:style-name="Heading_20_2" text:outline-level="2"><text:bookmark-start text:name="__RefHeading___i._la_matiere_6"/><text:bookmark-start text:name="i._la_matiere"/>I. La matière<text:bookmark-end text:name="__RefHeading___i._la_matiere_6"/><text:bookmark-end text:name="i._la_matiere"/></text:h><text:p text:style-name="Text_20_body">La matière est composée d'atomes. Un atome est électriquement <text:span text:style-name="Strong_20_Emphasis">neutre</text:span>.</text:p><text:p text:style-name="Text_20_body">Une **molécule **est un assemblage d'un ou plusieurs atomes.</text:p><text:p text:style-name="Text_20_body">Un atome est composé d'un <text:span text:style-name="Strong_20_Emphasis">noyau ** (chargé *<text:span text:style-name="Emphasis">positivement*</text:span>) autour duquel tournent des **électrons ** (chargés *<text:span text:style-name="Emphasis">négativement*</text:span>).

Le noyau est lui-même constitué de **nucléons **:

- **protons ** (chargés *<text:span text:style-name="Emphasis">positivement*</text:span>)

- **neutrons ** (</text:span>neutres**)</text:p><text:p text:style-name="Text_20_body">La taille d'un atome est de l'ordre de 0,1 nm (10<text:span text:style-name="sup">-10</text:span>  m).</text:p><text:p text:style-name="Text_20_body">Le noyau est 100 000 fois plus petit.</text:p><text:p text:style-name="Text_20_body">La masse d'un électron est très faible par rapport à celle du noyau. La masse d'un atome est environ égale à celle du noyau.</text:p><text:p text:style-name="Text_20_body">Il y a principalement du vide dans un atome. On dit qu'il a une <text:span text:style-name="Strong_20_Emphasis">structure lacunaire</text:span>.</text:p><text:p text:style-name="Text_20_body"><draw:frame draw:style-name="media" draw:name="0" text:anchor-type="as-char" draw:z-index="0" svg:width="18.176875cm" style:rel-width="100%" svg:height="6.9585416666667cm" style:rel-height="scale"><draw:image xlink:href="Pictures/2b497e831cf1a31bb5a70b724577ed74.png" xlink:type="simple" xlink:show="embed" xlink:actuate="onLoad"/></draw:frame></text:p><text:h text:style-name="Heading_20_3" text:outline-level="3"><text:bookmark-start text:name="__RefHeading___atome_d_hydrogene_7"/><text:bookmark-start text:name="atome_d_hydrogene"/>1. Atome d'hydrogène<text:bookmark-end text:name="__RefHeading___atome_d_hydrogene_7"/><text:bookmark-end text:name="atome_d_hydrogene"/></text:h><text:p text:style-name="Text_20_body">Son <text:span text:style-name="Strong_20_Emphasis">numéro atomique</text:span> est le 1 donc il y a 1 proton dans le noyau.</text:p><text:p text:style-name="Text_20_body">Il n'y a pas de neutron dans la plupart des noyaux de atomes d'hydrogène (explication : voir plus loin).</text:p><text:p text:style-name="Text_20_body">Comme l'atome est neutre, il y a autant de proton (positif) que d'électron (négatif). Il y a donc 1 électron</text:p><text:p text:style-name="Text_20_body"><draw:frame draw:style-name="media" draw:name="1" text:anchor-type="as-char" draw:z-index="1" svg:width="18.176875cm" style:rel-width="100%" svg:height="6.9585416666667cm" style:rel-height="scale"><draw:image xlink:href="Pictures/57f16a97dab0fe8df3fec6aeb659938a.png" xlink:type="simple" xlink:show="embed" xlink:actuate="onLoad"/></draw:frame></text:p><text:p text:style-name="Text_20_body">Il y a en fait 2 nombre associés à un atome.</text:p><text:p text:style-name="Text_20_body">Le 2ème nombre correspond au nombre de nucléons dans le noyau. C'est le <text:span text:style-name="Strong_20_Emphasis">nombre de masse.</text:span></text:p><text:p text:style-name="Text_20_body">Nombre de nucléons = nombre de protons nombre de neutrons</text:p><text:p text:style-name="Text_20_body">Si on a  cela signifie qu'il y a 1 proton, 1 nucléon donc 1 - 1 = 0 neutron.</text:p><text:p text:style-name="Text_20_body"><text:line-break/>
Il existe une autre variété d'hydrogène : .</text:p><text:p text:style-name="Text_20_body">Dans celle-ci il y a donc 1 proton, 2 nucléons, ce qui fait 2 - 1 = 1 neutron</text:p><text:p text:style-name="Text_20_body">1 proton 1 neutron = 2 nucléons</text:p><text:p text:style-name="Text_20_body"><draw:frame draw:style-name="media" draw:name="2" text:anchor-type="as-char" draw:z-index="2" svg:width="18.176875cm" style:rel-width="100%" svg:height="6.9585416666667cm" style:rel-height="scale"><draw:image xlink:href="Pictures/e5aa16d20f26490b1775f2f5b473a2df.png" xlink:type="simple" xlink:show="embed" xlink:actuate="onLoad"/></draw:frame></text:p><text:p text:style-name="Text_20_body">Une autre variété : </text:p><text:p text:style-name="Text_20_body">Dans celle-ci il y a donc 1 proton, 3 nucléons, ce qui fait 3 - 1 = 2 neutrons</text:p><text:p text:style-name="Text_20_body">1 proton 2 neutrons = 3 nucléons</text:p><text:p text:style-name="Text_20_body"><draw:frame draw:style-name="media" draw:name="3" text:anchor-type="as-char" draw:z-index="3" svg:width="18.176875cm" style:rel-width="100%" svg:height="6.9585416666667cm" style:rel-height="scale"><draw:image xlink:href="Pictures/206c7e51ec02dc2b5c53f514c43de5ae.png" xlink:type="simple" xlink:show="embed" xlink:actuate="onLoad"/></draw:frame></text:p><text:p text:style-name="Text_20_body">**2. Atome de chlore **  <text:span text:style-name="Emphasis">(c'est la lettre “l” minuscule à coté du C)</text:span></text:p><text:p text:style-name="Text_20_body">- 17 protons (positifs)</text:p><text:p text:style-name="Text_20_body">- donc 17 électrons</text:p><text:p text:style-name="Text_20_body">- 18 neutrons pour la variété la plus courante des atomes de chlore</text:p><text:p text:style-name="Text_20_body"><draw:frame draw:style-name="media" draw:name="4" text:anchor-type="as-char" draw:z-index="4" svg:width="18.176875cm" style:rel-width="100%" svg:height="6.9585416666667cm" style:rel-height="scale"><draw:image xlink:href="Pictures/9269dda26f0a94fa906e0e39bbc5c1c1.png" xlink:type="simple" xlink:show="embed" xlink:actuate="onLoad"/></draw:frame></text:p><text:p text:style-name="Text_20_body"><text:line-break/>
**3. Atome de sodium ** </text:p><text:p text:style-name="Text_20_body"><draw:frame draw:style-name="media" draw:name="5" text:anchor-type="as-char" draw:z-index="5" svg:width="18.176875cm" style:rel-width="100%" svg:height="6.9585416666667cm" style:rel-height="scale"><draw:image xlink:href="Pictures/a52e311389da1bb968fd221610595185.png" xlink:type="simple" xlink:show="embed" xlink:actuate="onLoad"/></draw:frame></text:p><text:p text:style-name="Text_20_body"><text:span text:style-name="Emphasis">Attention, le nombre de neutron n'est pas tout le temps égal au nombre de proton plus un.</text:span></text:p><text:p text:style-name="Text_20_body"><text:line-break/>
**4. Atome de carbone ** </text:p><text:p text:style-name="Text_20_body"><draw:frame draw:style-name="media" draw:name="6" text:anchor-type="as-char" draw:z-index="6" svg:width="18.176875cm" style:rel-width="100%" svg:height="6.9585416666667cm" style:rel-height="scale"><draw:image xlink:href="Pictures/b8c868aa7fd05e81ad93ed2ba5ee94c0.png" xlink:type="simple" xlink:show="embed" xlink:actuate="onLoad"/></draw:frame></text:p><text:p text:style-name="Text_20_body">Pour la petite histoire, il y a généralement 6 neutrons dans l'atome de carbone (donc 12 nucléons) mais il existe une variété radioactive de carbone avec 8 neutrons (donc 14 nucléons). Cette variété s'appelle le carbone 14 et on s'en sert pour dater des objets en histoire ou en archéologie.</text:p></table:table-cell></table:table-row></table:table></draw:text-box></draw:frame>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Activité p 20</text:span></text:p><text:p text:style-name="Text_20_body">1. L'hydrogène et l'hélium sont les premiers éléments apparus lors du Big bang. Les autres éléments se sont formés dans les étoiles.</text:p><text:p text:style-name="Text_20_body">2. L'élément chimique le plus abondant dans l'Univers est l'hydrogène (90%) et dans le Soleil aussi (93,8%)</text:p><text:p text:style-name="Text_20_body">3. Dans l'atmosphère terrestre, l'élément le plus abondant est l'azote (78%) et l'oxygène (21%).</text:p><text:p text:style-name="Text_20_body">4. L'air est composé de diazote (78%) et dioxygène (21%).</text:p><text:p text:style-name="Text_20_body">5. Les éléments ne sont pas tous répartis de la même façon dans l'Univers. Les 2 plus abondants sont l'hydrogène et l'hélium.</text:p></table:table-cell></table:table-row></table:table></draw:text-box></draw:frame></text:p>
      <text:p text:style-name="Text_20_body"><draw:frame draw:style-name="PluginODTAutoStyle_Frame_9_text_frame" draw:name="Frame3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Strong_20_Emphasis">Ex 4 p 26</text:span></text:p><text:p text:style-name="Text_20_body">a. Elle se situe dans le noyau. Elles sont portées par les protons.</text:p><text:p text:style-name="Text_20_body">b. Un atome est neutre. Il doit donc y avoir le même nombre de charge plus et de charges moins. Il y a donc 6 électrons qui portent chacun une charge moins.</text:p><text:p text:style-name="Text_20_body"><text:span text:style-name="Strong_20_Emphasis">Ex 5 p 26</text:span></text:p><text:p text:style-name="Text_20_body">a. Hugo a raison car dans un atome, il y a autant d'électrons que de protons (autant de charges moins que de charges plus car l'atome est globalement neutre)</text:p><text:p text:style-name="Text_20_body">b. Il y a un électron de trop dans la représentation de Lisa : l'ensemble n'est pas neutre.</text:p></table:table-cell></table:table-row></table:table></draw:text-box></draw:frame></text:p>
      <text:p text:style-name="Text_20_body"><draw:frame draw:style-name="PluginODTAutoStyle_Frame_13_text_frame" draw:name="Frame4" text:anchor-type="paragraph" svg:width="484.722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span text:style-name="Strong_20_Emphasis">II. Les éléments chimiques dans l'univers</text:span></text:p><text:p text:style-name="Text_20_body">L'univers est principalement constitué d'hydrogène et d'hélium créés lors du Big Bang il y a 13,8 milliards d'années.</text:p><text:p text:style-name="Text_20_body">Les autres éléments se sont créés dans les étoiles.</text:p><text:p text:style-name="Text_20_body">Pour aller plus loin :</text:p></table:table-cell></table:table-row></table:table></draw:text-box></draw:frame></text:p>
      <text:h text:style-name="Heading_20_2" text:outline-level="2"><text:bookmark-start text:name="__RefHeading___a_faire_pour_la_semaine_prochaine_8"/><text:bookmark-start text:name="a_faire_pour_la_semaine_prochaine"/>4. A faire pour la semaine prochaine<text:bookmark-end text:name="__RefHeading___a_faire_pour_la_semaine_prochaine_8"/><text:bookmark-end text:name="a_faire_pour_la_semaine_prochaine"/></text:h>
      <text:p text:style-name="Text_20_body">Test atome</text:p>
      <text:p text:style-name="Text_20_body">Ex 4 5 p 2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45:59</meta:creation-date>
    <dc:creator>Generated</dc:creator>
    <dc:date>2026-09-02T03::45:59</dc:date>
    <dc:language>en-US</dc:language>
    <meta:editing-cycles>1</meta:editing-cycles>
    <meta:editing-duration>PT0S</meta:editing-duration>
    <dc:title>3eme:semaine_du_20_03_20233a3b</dc:title>
  </office:meta>
</office:document-meta>
</file>