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e320e216335665c6c92a5b02b57253.png"/>
  <manifest:file-entry manifest:media-type="image/png" manifest:full-path="Pictures/0c278931fd66d5c2df30a767c0440ede.png"/>
  <manifest:file-entry manifest:media-type="image/png" manifest:full-path="Pictures/73e16ab353a98d785c5ce8dec8f5ed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4_04_20233a3b"/><text:bookmark-start text:name="__RefHeading___semaine_24_04_2023_3a_3b_1"/><text:bookmark-start text:name="semaine_24_04_2023_3a_3b"/>Semaine 24/04/2023 3A 3B<text:bookmark-end text:name="__RefHeading___semaine_24_04_2023_3a_3b_1"/><text:bookmark-end text:name="semaine_24_04_2023_3a_3b"/></text:h>
      <text:h text:style-name="Heading_20_2" text:outline-level="2"><text:bookmark-start text:name="__RefHeading___fin_du_tp_sur_les_ions_2"/><text:bookmark-start text:name="fin_du_tp_sur_les_ions"/>0. Fin du TP sur les ions<text:bookmark-end text:name="__RefHeading___fin_du_tp_sur_les_ions_2"/><text:bookmark-end text:name="fin_du_tp_sur_les_ions"/></text:h>
      <text:p text:style-name="Text_20_body">Trouver les ions présents dans la solution et donner le nom de cette solution</text:p>
      <text:p text:style-name="Text_20_body">Ceux qui ne font pas le TP font les activité p 33 et p 35</text:p>
      <text:h text:style-name="Heading_20_2" text:outline-level="2"><text:bookmark-start text:name="__RefHeading___correction_des_exercices_3"/><text:bookmark-start text:name="correction_des_exercices"/>1. Correction des exercices<text:bookmark-end text:name="__RefHeading___correction_des_exercices_3"/><text:bookmark-end text:name="correction_des_exercices"/></text:h>
      <text:p text:style-name="Text_20_body"><text:span text:style-name="Strong_20_Emphasis">Exercice 9 p 41</text:span></text:p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p text:style-name="Text_20_body"><text:span text:style-name="Strong_20_Emphasis">Exercice 12 p 41</text:span></text:p>
      <text:p text:style-name="Text_20_body">a. On observe un précipité blanc</text:p>
      <text:p text:style-name="Text_20_body">b. On ne peut donc pas utiliser ce test pour identifier l'ion aluminium puisqu'on obtient un précipité blanc dans les 2 cas.</text:p>
      <text:p text:style-name="Text_20_body"><text:span text:style-name="Strong_20_Emphasis">Exercice 13 p 42</text:span></text:p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test_de_l_ion_fer_ii_5"/><text:bookmark-start text:name="test_de_l_ion_fer_ii"/>2. Test de l'ion fer II<text:bookmark-end text:name="__RefHeading___test_de_l_ion_fer_ii_5"/><text:bookmark-end text:name="test_de_l_ion_fer_ii"/></text:h><text:p text:style-name="Text_20_body"><draw:frame draw:style-name="media" draw:name="0" text:anchor-type="as-char" draw:z-index="0" svg:width="6.35cm" style:rel-width="100%" svg:height="8.4402083333333cm" style:rel-height="scale"><draw:image xlink:href="Pictures/88e320e216335665c6c92a5b02b57253.png" xlink:type="simple" xlink:show="embed" xlink:actuate="onLoad"/></draw:frame></text:p><text:p text:style-name="Text_20_body">On identifie l'<text:span text:style-name="Strong_20_Emphasis">ion fer II</text:span> par l'apparition d'un <text:span text:style-name="Strong_20_Emphasis">précipité vert</text:span> en présence de <text:span text:style-name="Strong_20_Emphasis">soude</text:span> (<text:span text:style-name="Strong_20_Emphasis">hydroxyde de sodium</text:span>).</text:p><text:h text:style-name="Heading_20_3" text:outline-level="3"><text:bookmark-start text:name="__RefHeading___test_de_l_ion_fer_iii_6"/><text:bookmark-start text:name="test_de_l_ion_fer_iii"/>3. Test de l'ion fer III<text:bookmark-end text:name="__RefHeading___test_de_l_ion_fer_iii_6"/><text:bookmark-end text:name="test_de_l_ion_fer_iii"/></text:h><text:p text:style-name="Text_20_body"><draw:frame draw:style-name="media" draw:name="1" text:anchor-type="as-char" draw:z-index="1" svg:width="6.35cm" style:rel-width="100%" svg:height="8.4402083333333cm" style:rel-height="scale"><draw:image xlink:href="Pictures/0c278931fd66d5c2df30a767c0440ede.png" xlink:type="simple" xlink:show="embed" xlink:actuate="onLoad"/></draw:frame></text:p><text:p text:style-name="Text_20_body">On identifie l'ion fer III par l'apparition d'un précipité rouille en présence de soude (hydroxyde de sodium).</text:p><text:h text:style-name="Heading_20_3" text:outline-level="3"><text:bookmark-start text:name="__RefHeading___test_de_l_ion_chlorure_7"/><text:bookmark-start text:name="test_de_l_ion_chlorure"/>4. Test de l'ion chlorure<text:bookmark-end text:name="__RefHeading___test_de_l_ion_chlorure_7"/><text:bookmark-end text:name="test_de_l_ion_chlorure"/></text:h><text:p text:style-name="Text_20_body"><draw:frame draw:style-name="media" draw:name="2" text:anchor-type="as-char" draw:z-index="2" svg:width="6.35cm" style:rel-width="100%" svg:height="8.4402083333333cm" style:rel-height="scale"><draw:image xlink:href="Pictures/73e16ab353a98d785c5ce8dec8f5ed39.png" xlink:type="simple" xlink:show="embed" xlink:actuate="onLoad"/></draw:frame></text:p><text:p text:style-name="Text_20_body">On identifie l'ion chlorure par l'apparition d'un précipité blanc en présence de nitrate d'argent (ce précipité noircit à la lumière).</text:p><text:p text:style-name="Text_20_body">Il reste 2 autres ions à savoir identifier mais nous les verrons au prochain chapitre…</text:p><text:p text:style-name="Text_20_body">Récapitulatif :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3. A faire pour la prochaine fois<text:bookmark-end text:name="__RefHeading___a_faire_pour_la_prochaine_fois_8"/><text:bookmark-end text:name="a_faire_pour_la_prochaine_fois"/></text:h>
      <text:p text:style-name="Text_20_body">DNB blanc p 43 Correction</text:p>
      <text:p text:style-name="Text_20_body">DS sur les chapitres I et I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3:03</meta:creation-date>
    <dc:creator>Generated</dc:creator>
    <dc:date>2026-09-01T22::53:03</dc:date>
    <dc:language>en-US</dc:language>
    <meta:editing-cycles>1</meta:editing-cycles>
    <meta:editing-duration>PT0S</meta:editing-duration>
    <dc:title>3eme:semaine_du_24_04_20233a3b</dc:title>
  </office:meta>
</office:document-meta>
</file>