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a8d6ac9184c16f7f59e93a35eca7c6.png"/>
  <manifest:file-entry manifest:media-type="image/png" manifest:full-path="Pictures/456834dcdf45e0d8817ee431b191ece1.png"/>
  <manifest:file-entry manifest:media-type="image/png" manifest:full-path="Pictures/d171e3417503edf7ec7ad9a3c0331801.png"/>
  <manifest:file-entry manifest:media-type="image/png" manifest:full-path="Pictures/c87d4517b451d73d49c3fb278bbca3ca.png"/>
  <manifest:file-entry manifest:media-type="image/png" manifest:full-path="Pictures/81a4f59c7d9c26104160b3dbcc7ba448.png"/>
  <manifest:file-entry manifest:media-type="image/png" manifest:full-path="Pictures/1b86f5dc93b4562a0c41740dde011485.png"/>
  <manifest:file-entry manifest:media-type="image/png" manifest:full-path="Pictures/b28d2fd9e21b44cbf723ee7e447b42c0.png"/>
  <manifest:file-entry manifest:media-type="image/png" manifest:full-path="Pictures/a7bc0783ea85268973968b011154e872.png"/>
  <manifest:file-entry manifest:media-type="image/png" manifest:full-path="Pictures/7cc9a4a42f079234e1c6ffaf906aac7b.png"/>
  <manifest:file-entry manifest:media-type="image/png" manifest:full-path="Pictures/b203d105b24842904025f1ab4f90041e.png"/>
  <manifest:file-entry manifest:media-type="image/png" manifest:full-path="Pictures/afda9a24644c9629713ae81ed33711ee.png"/>
  <manifest:file-entry manifest:media-type="image/png" manifest:full-path="Pictures/4ae2e56c67081a929ee9530f55a37176.png"/>
  <manifest:file-entry manifest:media-type="image/png" manifest:full-path="Pictures/6a5e6ca95af10cadc113f5b60e09b606.png"/>
  <manifest:file-entry manifest:media-type="image/png" manifest:full-path="Pictures/d63c7a8b1526359b00caddbf4920ddee.png"/>
  <manifest:file-entry manifest:media-type="image/png" manifest:full-path="Pictures/fd300079b155e88c3075782b1fa2b99f.png"/>
  <manifest:file-entry manifest:media-type="image/png" manifest:full-path="Pictures/41fb8c3047704e01d37b87d96781730a.png"/>
  <manifest:file-entry manifest:media-type="image/png" manifest:full-path="Pictures/a613ad2761b55272d93e27f5bd8a1a2c.png"/>
  <manifest:file-entry manifest:media-type="image/png" manifest:full-path="Pictures/994637b693551d81989922ea7b653c24.png"/>
  <manifest:file-entry manifest:media-type="image/png" manifest:full-path="Pictures/02e7697c4c018c702223f3fcfe9de611.png"/>
  <manifest:file-entry manifest:media-type="image/png" manifest:full-path="Pictures/b5f8b0aa2fae3e9dfb1092540c8274f5.png"/>
  <manifest:file-entry manifest:media-type="image/png" manifest:full-path="Pictures/90a00023ec5f9c6f12507674105f37f7.png"/>
  <manifest:file-entry manifest:media-type="image/png" manifest:full-path="Pictures/eafdbfe7e931c700c9b3a55044a71042.png"/>
  <manifest:file-entry manifest:media-type="image/png" manifest:full-path="Pictures/dc11be23e8a7285534dbf5699b1ab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28_11_2022:start"/><text:bookmark-start text:name="__RefHeading___semaine_du_25_11_2022_1"/><text:bookmark-start text:name="semaine_du_25_11_2022"/>Semaine du 25/11/2022<text:bookmark-end text:name="__RefHeading___semaine_du_25_11_2022_1"/><text:bookmark-end text:name="semaine_du_25_11_2022"/></text:h>
      <text:h text:style-name="Heading_20_2" text:outline-level="2"><text:bookmark-start text:name="__RefHeading___questions_sur_le_dnb_blanc_2"/><text:bookmark-start text:name="questions_sur_le_dnb_blanc"/>1. Questions sur le DNB Blanc<text:bookmark-end text:name="__RefHeading___questions_sur_le_dnb_blanc_2"/><text:bookmark-end text:name="questions_sur_le_dnb_blanc"/></text:h>
      <text:h text:style-name="Heading_20_2" text:outline-level="2"><text:bookmark-start text:name="__RefHeading___revisions_de_4eme_en_electricite_3"/><text:bookmark-start text:name="revisions_de_4eme_en_electricite"/>2. Révisions de 4ème en électricité<text:bookmark-end text:name="__RefHeading___revisions_de_4eme_en_electricite_3"/><text:bookmark-end text:name="revisions_de_4eme_en_electricit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Les composants électriques</text:span></text:p><table:table table:style-name="Table"><table:table-column/><table:table-column/><table:table-column/><table:table-row><table:table-cell office:value-type="string" table:style-name="tablecell"><text:p text:style-name="tablealignleft"> <text:line-break/>Nom</text:p></table:table-cell><table:table-cell office:value-type="string" table:style-name="tablecell"><text:p text:style-name="tablealignleft"> <text:line-break/>Dessin</text:p></table:table-cell><table:table-cell office:value-type="string" table:style-name="tablecell"><text:p text:style-name="tablealignleft"> <text:line-break/>Symbole</text:p></table:table-cell></table:table-row><table:table-row><table:table-cell office:value-type="string" table:style-name="tablecell"><text:p text:style-name="tablealignleft"> <text:line-break/>Pile, générateur</text:p></table:table-cell><table:table-cell office:value-type="string" table:style-name="tablecell"><text:p text:style-name="tablealignleft"> <text:line-break/><draw:frame draw:style-name="media" draw:name="0" text:anchor-type="as-char" draw:z-index="0" svg:width="1.42875cm" svg:height="2.3283333333333cm"><draw:image xlink:href="Pictures/53a8d6ac9184c16f7f59e93a35eca7c6.png" xlink:type="simple" xlink:show="embed" xlink:actuate="onLoad"/></draw:frame><draw:frame draw:style-name="media" draw:name="1" text:anchor-type="as-char" draw:z-index="1" svg:width="4.206875cm" style:rel-width="100%" svg:height="3.4925cm" style:rel-height="scale"><draw:image xlink:href="Pictures/456834dcdf45e0d8817ee431b191ece1.png" xlink:type="simple" xlink:show="embed" xlink:actuate="onLoad"/></draw:frame></text:p></table:table-cell><table:table-cell office:value-type="string" table:style-name="tablecell"><text:p text:style-name="tablealignleft"> <text:line-break/> <text:line-break/><draw:frame draw:style-name="media" draw:name="2" text:anchor-type="as-char" draw:z-index="2" svg:width="4.683125cm" style:rel-width="100%" svg:height="3.8629166666667cm" style:rel-height="scale"><draw:image xlink:href="Pictures/d171e3417503edf7ec7ad9a3c0331801.png" xlink:type="simple" xlink:show="embed" xlink:actuate="onLoad"/></draw:frame> <text:line-break/><draw:frame draw:style-name="media" draw:name="3" text:anchor-type="as-char" draw:z-index="3" svg:width="4.7095833333333cm" style:rel-width="100%" svg:height="3.889375cm" style:rel-height="scale"><draw:image xlink:href="Pictures/c87d4517b451d73d49c3fb278bbca3ca.png" xlink:type="simple" xlink:show="embed" xlink:actuate="onLoad"/></draw:frame> <text:line-break/>Elle possède deux bornes : la borne positive et la borne négative</text:p></table:table-cell></table:table-row><table:table-row><table:table-cell office:value-type="string" table:style-name="tablecell"><text:p text:style-name="tablealignleft"> <text:line-break/>Lampe</text:p></table:table-cell><table:table-cell office:value-type="string" table:style-name="tablecell"><text:p text:style-name="tablealignleft"><draw:frame draw:style-name="media" draw:name="4" text:anchor-type="as-char" draw:z-index="4" svg:width="2.0108333333333cm" style:rel-width="100%" svg:height="3.01625cm" style:rel-height="scale"><draw:image xlink:href="Pictures/81a4f59c7d9c26104160b3dbcc7ba448.png" xlink:type="simple" xlink:show="embed" xlink:actuate="onLoad"/></draw:frame></text:p></table:table-cell><table:table-cell office:value-type="string" table:style-name="tablecell"><text:p text:style-name="tablealignleft"> <text:line-break/><draw:frame draw:style-name="media" draw:name="5" text:anchor-type="as-char" draw:z-index="5" svg:width="4.7625cm" style:rel-width="100%" svg:height="3.9422916666667cm" style:rel-height="scale"><draw:image xlink:href="Pictures/1b86f5dc93b4562a0c41740dde011485.png" xlink:type="simple" xlink:show="embed" xlink:actuate="onLoad"/></draw:frame> <text:line-break/> <text:line-break/>Elle possède deux bornes : le plot et le culot</text:p></table:table-cell></table:table-row><table:table-row><table:table-cell office:value-type="string" table:style-name="tablecell"><text:p text:style-name="tablealignleft"> <text:line-break/>Fil</text:p></table:table-cell><table:table-cell office:value-type="string" table:style-name="tablecell"><text:p text:style-name="tablealignleft"><draw:frame draw:style-name="media" draw:name="6" text:anchor-type="as-char" draw:z-index="6" svg:width="3.413125cm" style:rel-width="100%" svg:height="2.9104166666667cm" style:rel-height="scale"><draw:image xlink:href="Pictures/b28d2fd9e21b44cbf723ee7e447b42c0.png" xlink:type="simple" xlink:show="embed" xlink:actuate="onLoad"/></draw:frame></text:p></table:table-cell><table:table-cell office:value-type="string" table:style-name="tablecell"><text:p text:style-name="tablealignleft"> <text:line-break/><draw:frame draw:style-name="media" draw:name="7" text:anchor-type="as-char" draw:z-index="7" svg:width="4.7095833333333cm" style:rel-width="100%" svg:height="3.9158333333333cm" style:rel-height="scale"><draw:image xlink:href="Pictures/a7bc0783ea85268973968b011154e872.png" xlink:type="simple" xlink:show="embed" xlink:actuate="onLoad"/></draw:frame> <text:line-break/> <text:line-break/>Il possède deux bornes : ses extrémités.</text:p></table:table-cell></table:table-row><table:table-row><table:table-cell office:value-type="string" table:style-name="tablecell"><text:p text:style-name="tablealignleft"> <text:line-break/>Interrupteur fermé</text:p></table:table-cell><table:table-cell office:value-type="string" table:style-name="tablecell"><text:p text:style-name="tablealignleft"> <text:line-break/><draw:frame draw:style-name="media" draw:name="8" text:anchor-type="as-char" draw:z-index="8" svg:width="3.01625cm" style:rel-width="100%" svg:height="1.031875cm" style:rel-height="scale"><draw:image xlink:href="Pictures/7cc9a4a42f079234e1c6ffaf906aac7b.png" xlink:type="simple" xlink:show="embed" xlink:actuate="onLoad"/></draw:frame><draw:frame draw:style-name="media" draw:name="9" text:anchor-type="as-char" draw:z-index="9" svg:width="2.4870833333333cm" style:rel-width="100%" svg:height="2.0108333333333cm" style:rel-height="scale"><draw:image xlink:href="Pictures/b203d105b24842904025f1ab4f90041e.png" xlink:type="simple" xlink:show="embed" xlink:actuate="onLoad"/></draw:frame></text:p></table:table-cell><table:table-cell office:value-type="string" table:style-name="tablecell"><text:p text:style-name="tablealignleft"> <text:line-break/><draw:frame draw:style-name="media" draw:name="10" text:anchor-type="as-char" draw:z-index="10" svg:width="4.7625cm" style:rel-width="100%" svg:height="3.9422916666667cm" style:rel-height="scale"><draw:image xlink:href="Pictures/afda9a24644c9629713ae81ed33711ee.png" xlink:type="simple" xlink:show="embed" xlink:actuate="onLoad"/></draw:frame> <text:line-break/> <text:line-break/>Les deux bornes sont en contact</text:p></table:table-cell></table:table-row><table:table-row><table:table-cell office:value-type="string" table:style-name="tablecell"><text:p text:style-name="tablealignleft"> <text:line-break/>Interrupteur ouvert</text:p></table:table-cell><table:table-cell office:value-type="string" table:style-name="tablecell"><text:p text:style-name="tablealignleft"> <text:line-break/><draw:frame draw:style-name="media" draw:name="11" text:anchor-type="as-char" draw:z-index="11" svg:width="3.01625cm" style:rel-width="100%" svg:height="1.031875cm" style:rel-height="scale"><draw:image xlink:href="Pictures/7cc9a4a42f079234e1c6ffaf906aac7b.png" xlink:type="simple" xlink:show="embed" xlink:actuate="onLoad"/></draw:frame><draw:frame draw:style-name="media" draw:name="12" text:anchor-type="as-char" draw:z-index="12" svg:width="2.4870833333333cm" style:rel-width="100%" svg:height="2.0108333333333cm" style:rel-height="scale"><draw:image xlink:href="Pictures/4ae2e56c67081a929ee9530f55a37176.png" xlink:type="simple" xlink:show="embed" xlink:actuate="onLoad"/></draw:frame></text:p></table:table-cell><table:table-cell office:value-type="string" table:style-name="tablecell"><text:p text:style-name="tablealignleft"> <text:line-break/><draw:frame draw:style-name="media" draw:name="13" text:anchor-type="as-char" draw:z-index="13" svg:width="4.7360416666667cm" style:rel-width="100%" svg:height="3.9422916666667cm" style:rel-height="scale"><draw:image xlink:href="Pictures/6a5e6ca95af10cadc113f5b60e09b606.png" xlink:type="simple" xlink:show="embed" xlink:actuate="onLoad"/></draw:frame> <text:line-break/> <text:line-break/>Les deux bornes ne sont pas en contact.</text:p></table:table-cell></table:table-row><table:table-row><table:table-cell office:value-type="string" table:style-name="tablecell"><text:p text:style-name="tablealignleft"> <text:line-break/>Moteur</text:p></table:table-cell><table:table-cell office:value-type="string" table:style-name="tablecell"><text:p text:style-name="tablealignleft"><draw:frame draw:style-name="media" draw:name="14" text:anchor-type="as-char" draw:z-index="14" svg:width="2.4870833333333cm" style:rel-width="100%" svg:height="2.0108333333333cm" style:rel-height="scale"><draw:image xlink:href="Pictures/d63c7a8b1526359b00caddbf4920ddee.png" xlink:type="simple" xlink:show="embed" xlink:actuate="onLoad"/></draw:frame></text:p></table:table-cell><table:table-cell office:value-type="string" table:style-name="tablecell"><text:p text:style-name="tablealignleft"><draw:frame draw:style-name="media" draw:name="15" text:anchor-type="as-char" draw:z-index="15" svg:width="4.7360416666667cm" style:rel-width="100%" svg:height="3.9422916666667cm" style:rel-height="scale"><draw:image xlink:href="Pictures/fd300079b155e88c3075782b1fa2b99f.png" xlink:type="simple" xlink:show="embed" xlink:actuate="onLoad"/></draw:frame></text:p></table:table-cell></table:table-row><table:table-row><table:table-cell office:value-type="string" table:style-name="tablecell"><text:p text:style-name="tablealignleft"> <text:line-break/>Résistance</text:p></table:table-cell><table:table-cell office:value-type="string" table:style-name="tablecell"><text:p text:style-name="tablealignleft"> <text:line-break/><draw:frame draw:style-name="media" draw:name="16" text:anchor-type="as-char" draw:z-index="16" svg:width="2.9897916666667cm" style:rel-width="100%" svg:height="1.0054166666667cm" style:rel-height="scale"><draw:image xlink:href="Pictures/41fb8c3047704e01d37b87d96781730a.png" xlink:type="simple" xlink:show="embed" xlink:actuate="onLoad"/></draw:frame><draw:frame draw:style-name="media" draw:name="17" text:anchor-type="as-char" draw:z-index="17" svg:width="2.4870833333333cm" style:rel-width="100%" svg:height="2.0108333333333cm" style:rel-height="scale"><draw:image xlink:href="Pictures/a613ad2761b55272d93e27f5bd8a1a2c.png" xlink:type="simple" xlink:show="embed" xlink:actuate="onLoad"/></draw:frame></text:p></table:table-cell><table:table-cell office:value-type="string" table:style-name="tablecell"><text:p text:style-name="tablealignleft"><draw:frame draw:style-name="media" draw:name="18" text:anchor-type="as-char" draw:z-index="18" svg:width="4.7889583333333cm" style:rel-width="100%" svg:height="3.9158333333333cm" style:rel-height="scale"><draw:image xlink:href="Pictures/994637b693551d81989922ea7b653c24.png" xlink:type="simple" xlink:show="embed" xlink:actuate="onLoad"/></draw:frame></text:p></table:table-cell></table:table-row><table:table-row><table:table-cell office:value-type="string" table:style-name="tablecell"><text:p text:style-name="tablealignleft"> <text:line-break/> <text:line-break/>Diode électroluminescente <text:line-break/> <text:line-break/>(d.e.l.)</text:p></table:table-cell><table:table-cell office:value-type="string" table:style-name="tablecell"><text:p text:style-name="tablealignleft"> <text:line-break/><draw:frame draw:style-name="media" draw:name="19" text:anchor-type="as-char" draw:z-index="19" svg:width="0.58208333333333cm" svg:height="0.66145833333333cm"><draw:image xlink:href="Pictures/02e7697c4c018c702223f3fcfe9de611.png" xlink:type="simple" xlink:show="embed" xlink:actuate="onLoad"/></draw:frame><draw:frame draw:style-name="media" draw:name="20" text:anchor-type="as-char" draw:z-index="20" svg:width="2.4870833333333cm" style:rel-width="100%" svg:height="2.0108333333333cm" style:rel-height="scale"><draw:image xlink:href="Pictures/b5f8b0aa2fae3e9dfb1092540c8274f5.png" xlink:type="simple" xlink:show="embed" xlink:actuate="onLoad"/></draw:frame></text:p></table:table-cell><table:table-cell office:value-type="string" table:style-name="tablecell"><text:p text:style-name="tablealignleft"><draw:frame draw:style-name="media" draw:name="21" text:anchor-type="as-char" draw:z-index="21" svg:width="4.6566666666667cm" style:rel-width="100%" svg:height="3.8629166666667cm" style:rel-height="scale"><draw:image xlink:href="Pictures/90a00023ec5f9c6f12507674105f37f7.png" xlink:type="simple" xlink:show="embed" xlink:actuate="onLoad"/></draw:frame></text:p></table:table-cell></table:table-row></table:table><text:h text:style-name="Heading_20_3" text:outline-level="3"><text:bookmark-start text:name="__RefHeading___tension_4"/><text:bookmark-start text:name="tension"/>Tension<text:bookmark-end text:name="__RefHeading___tension_4"/><text:bookmark-end text:name="tension"/></text:h><text:p text:style-name="Text_20_body">&lt;font inherit/inherit;;inherit;;transparent&gt;Le voltmètre se branche en dérivation aux bornes du dipôle dont on veut mesurer la tension.<text:line-break/>
Si la borne V est du coté + alors la valeur mesurée sera positive.<text:line-break/>
<text:span text:style-name="Strong_20_Emphasis">Loi d'additivité des tensions</text:span><text:line-break/>
La tension aux bornes d'un ensemble de dipôles branchés en série est égale à la somme des tensions aux bornes de chaque dipôle.<text:line-break/>
U = U1 + U2&lt;/font&gt;</text:p><text:p text:style-name="Text_20_body"><draw:frame draw:style-name="media" draw:name="22" text:anchor-type="as-char" draw:z-index="22" svg:width="1.7727083333333cm" svg:height="2.5135416666667cm"><draw:image xlink:href="Pictures/eafdbfe7e931c700c9b3a55044a71042.png" xlink:type="simple" xlink:show="embed" xlink:actuate="onLoad"/></draw:frame></text:p><text:p text:style-name="Text_20_body"><text:line-break/>
&lt;font inherit/inherit;;inherit;;transparent&gt;<text:span text:style-name="Strong_20_Emphasis">Loi d'unicité des tensions</text:span><text:line-break/>
Les tensions aux bornes de dipôles branchés en dérivation sont égales.<text:line-break/>
U = U1 = U2&lt;/font&gt;</text:p><text:p text:style-name="Text_20_body"><draw:frame draw:style-name="media" draw:name="23" text:anchor-type="as-char" draw:z-index="23" svg:width="1.27cm" svg:height="2.54cm"><draw:image xlink:href="Pictures/dc11be23e8a7285534dbf5699b1ab13f.png" xlink:type="simple" xlink:show="embed" xlink:actuate="onLoad"/></draw:frame><text:line-break/>
&lt;font inherit/inherit;;inherit;;transparent&gt;Dans une maison, tous les appareils sont branchés en dérivation. La tension est identique pour tous les appareils.&lt;/font&gt;</text:p><text:h text:style-name="Heading_20_3" text:outline-level="3"><text:bookmark-start text:name="__RefHeading___intensite_5"/><text:bookmark-start text:name="intensite"/>Intensité<text:bookmark-end text:name="__RefHeading___intensite_5"/><text:bookmark-end text:name="intensite"/></text:h><text:p text:style-name="Text_20_body">&lt;font inherit/inherit;;inherit;;transparent&gt;L'ampèremètre se branche en&lt;/font&gt;
&lt;font inherit/inherit;;inherit;;transparent&gt;<text:span text:style-name="Strong_20_Emphasis">série</text:span>&lt;/font&gt; ** **
&lt;font inherit/inherit;;inherit;;transparent&gt;.&lt;/font&gt;
&lt;font inherit/inherit;;inherit;;transparent&gt;Si le courant rentre par la borne A alors la valeur mesurée sera positive.&lt;/font&gt;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02:02</meta:creation-date>
    <dc:creator>Generated</dc:creator>
    <dc:date>2026-09-02T03::02:02</dc:date>
    <dc:language>en-US</dc:language>
    <meta:editing-cycles>1</meta:editing-cycles>
    <meta:editing-duration>PT0S</meta:editing-duration>
    <dc:title>3eme:semaine_du_28_11_2022:start</dc:title>
  </office:meta>
</office:document-meta>
</file>