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d215f83071794d09ecfc89789d9ac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20252026:seance_13"/><text:bookmark-start text:name="__RefHeading___seance_13_1"/><text:bookmark-start text:name="seance_13"/>Séance 13<text:bookmark-end text:name="__RefHeading___seance_13_1"/><text:bookmark-end text:name="seance_13"/></text:h>
      <text:h text:style-name="Heading_20_2" text:outline-level="2"><text:bookmark-start text:name="__RefHeading___test_de_mecanique_2"/><text:bookmark-start text:name="test_de_mecanique"/>1. Test de mécanique<text:bookmark-end text:name="__RefHeading___test_de_mecanique_2"/><text:bookmark-end text:name="test_de_mecanique"/></text:h>
      <text:h text:style-name="Heading_20_2" text:outline-level="2"><text:bookmark-start text:name="__RefHeading___calculs_sur_la_gravite_3"/><text:bookmark-start text:name="calculs_sur_la_gravite"/>2. Calculs sur la gravité<text:bookmark-end text:name="__RefHeading___calculs_sur_la_gravite_3"/><text:bookmark-end text:name="calculs_sur_la_gravite"/></text:h>
      <text:p text:style-name="Text_20_body">Correction sur ELEA</text:p>
      <text:h text:style-name="Heading_20_2" text:outline-level="2"><text:bookmark-start text:name="__RefHeading___conversions_d_unites_4"/><text:bookmark-start text:name="conversions_d_unites"/>3. Conversions d'unités<text:bookmark-end text:name="__RefHeading___conversions_d_unites_4"/><text:bookmark-end text:name="conversions_d_unites"/></text:h>
      <text:h text:style-name="Heading_20_2" text:outline-level="2"><text:bookmark-start text:name="__RefHeading___pix_5"/><text:bookmark-start text:name="pix"/>4. PIX<text:bookmark-end text:name="__RefHeading___pix_5"/><text:bookmark-end text:name="pix"/></text:h>
      <text:h text:style-name="Heading_20_2" text:outline-level="2"><text:bookmark-start text:name="__RefHeading___a_faire_pour_la_prochaine_fois_6"/><text:bookmark-start text:name="a_faire_pour_la_prochaine_fois"/>5. A faire pour la prochaine fois<text:bookmark-end text:name="__RefHeading___a_faire_pour_la_prochaine_fois_6"/><text:bookmark-end text:name="a_faire_pour_la_prochaine_fois"/></text:h>
      <text:p text:style-name="Text_20_body">Exercices 1 et 2</text:p>
      <text:p text:style-name="Text_20_body">https://nuage03.apps.education.fr/index.php/s/gysE7n58nYHKqTW</text:p>
      <text:p text:style-name="Text_20_body"><draw:frame draw:style-name="media" draw:name="0" text:anchor-type="as-char" draw:z-index="0" svg:width="22.965833333333cm" style:rel-width="100%" svg:height="22.965833333333cm" style:rel-height="scale"><draw:image xlink:href="Pictures/cd215f83071794d09ecfc89789d9ac82.png" xlink:type="simple" xlink:show="embed" xlink:actuate="onLoad"/></draw:frame></text:p>
      <text:p text:style-name="Text_20_body">Etre pafaitement au point su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2::04:58</meta:creation-date>
    <dc:creator>Generated</dc:creator>
    <dc:date>2026-09-02T02::04:58</dc:date>
    <dc:language>en-US</dc:language>
    <meta:editing-cycles>1</meta:editing-cycles>
    <meta:editing-duration>PT0S</meta:editing-duration>
    <dc:title>3eme20252026:seance_13</dc:title>
  </office:meta>
</office:document-meta>
</file>