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38c3a7c150bc9a2fd5fa8bf193abce.png"/>
  <manifest:file-entry manifest:media-type="image/png" manifest:full-path="Pictures/df56eb95cb32b185fd48ac9fd2c16d97.png"/>
  <manifest:file-entry manifest:media-type="image/png" manifest:full-path="Pictures/769cf8288f7a1bec2701e937d7047b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4bis"/><text:bookmark-start text:name="__RefHeading___seance_14bis_1"/><text:bookmark-start text:name="seance_14bis"/>Séance 14bis<text:bookmark-end text:name="__RefHeading___seance_14bis_1"/><text:bookmark-end text:name="seance_14bis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https://nuage03.apps.education.fr/index.php/s/7NgZ4RKsCFitkBf</text:p>
      <text:p text:style-name="Text_20_body">Correction en vidéo : https://nuage03.apps.education.fr/index.php/s/eecMbCyJn6JbGSr</text:p>
      <text:p text:style-name="Text_20_body"><draw:frame draw:style-name="media" draw:name="0" text:anchor-type="as-char" draw:z-index="0" svg:width="39.581666666667cm" style:rel-width="100%" svg:height="18.758958333333cm" style:rel-height="scale"><draw:image xlink:href="Pictures/ac38c3a7c150bc9a2fd5fa8bf193abce.png" xlink:type="simple" xlink:show="embed" xlink:actuate="onLoad"/></draw:frame></text:p>
      <text:p text:style-name="Text_20_body"><draw:frame draw:style-name="media" draw:name="1" text:anchor-type="as-char" draw:z-index="1" svg:width="26.167291666667cm" style:rel-width="100%" svg:height="11.721041666667cm" style:rel-height="scale"><draw:image xlink:href="Pictures/df56eb95cb32b185fd48ac9fd2c16d97.png" xlink:type="simple" xlink:show="embed" xlink:actuate="onLoad"/></draw:frame></text:p>
      <text:p text:style-name="Text_20_body"><draw:frame draw:style-name="media" draw:name="2" text:anchor-type="as-char" draw:z-index="2" svg:width="39.872708333333cm" style:rel-width="100%" svg:height="18.997083333333cm" style:rel-height="scale"><draw:image xlink:href="Pictures/769cf8288f7a1bec2701e937d7047baf.png" xlink:type="simple" xlink:show="embed" xlink:actuate="onLoad"/></draw:frame></text:p>
      <text:h text:style-name="Heading_20_2" text:outline-level="2"><text:bookmark-start text:name="__RefHeading___fin_du_tp_poids_masse_3"/><text:bookmark-start text:name="fin_du_tp_poids_masse"/>2. Fin du TP Poids Masse<text:bookmark-end text:name="__RefHeading___fin_du_tp_poids_masse_3"/><text:bookmark-end text:name="fin_du_tp_poids_masse"/></text:h>
      <text:h text:style-name="Heading_20_2" text:outline-level="2"><text:bookmark-start text:name="__RefHeading___lecon_poids_masse_4"/><text:bookmark-start text:name="lecon_poids_masse"/>3. Leçon poids masse<text:bookmark-end text:name="__RefHeading___lecon_poids_masse_4"/><text:bookmark-end text:name="lecon_poids_masse"/></text:h>
      <text:p text:style-name="Text_20_body">https://nuage03.apps.education.fr/index.php/s/TW6QPjTMt8rHQWq</text:p>
      <text:p text:style-name="Text_20_body"><text:span text:style-name="Strong_20_Emphasis">Ex 1</text:span></text:p>
      <text:p text:style-name="Text_20_body">1. La grandeur qui s'exprime en kilonewton est une force comme le poids.</text:p>
      <text:p text:style-name="Text_20_body">2. P = m x g</text:p>
      <text:p text:style-name="Text_20_body">P en newton N</text:p>
      <text:p text:style-name="Text_20_body">m en kilogramme kg</text:p>
      <text:p text:style-name="Text_20_body">g en newton par kilogramme N/kg</text:p>
      <text:p text:style-name="Text_20_body">3.  arrondi à l'unité</text:p>
      <text:p text:style-name="Text_20_body">4. C'est énorme, c'est la masse d'une voiture.</text:p>
      <text:h text:style-name="Heading_20_2" text:outline-level="2"><text:bookmark-start text:name="__RefHeading___a_faire_pour_la_semaine_prochaine_5"/><text:bookmark-start text:name="a_faire_pour_la_semaine_prochaine"/>4. À faire pour la semaine prochaine<text:bookmark-end text:name="__RefHeading___a_faire_pour_la_semaine_prochaine_5"/><text:bookmark-end text:name="a_faire_pour_la_semaine_prochaine"/></text:h>
      <text:p text:style-name="Text_20_body">Finir les exercices sur le poi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5:18</meta:creation-date>
    <dc:creator>Generated</dc:creator>
    <dc:date>2026-09-02T09::25:18</dc:date>
    <dc:language>en-US</dc:language>
    <meta:editing-cycles>1</meta:editing-cycles>
    <meta:editing-duration>PT0S</meta:editing-duration>
    <dc:title>3eme20252026:seance_14bis</dc:title>
  </office:meta>
</office:document-meta>
</file>