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2140f0e5131b86350ac059ac8db74e.png"/>
  <manifest:file-entry manifest:media-type="image/png" manifest:full-path="Pictures/d4afa085d770af4fb394a7cf46743c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6bis"/><text:bookmark-start text:name="__RefHeading___seance_16bis_1"/><text:bookmark-start text:name="seance_16bis"/>Séance 16bis<text:bookmark-end text:name="__RefHeading___seance_16bis_1"/><text:bookmark-end text:name="seance_16bis"/></text:h>
      <text:h text:style-name="Heading_20_2" text:outline-level="2"><text:bookmark-start text:name="__RefHeading___correction_test_poids_masse_2"/><text:bookmark-start text:name="correction_test_poids_masse"/>1. Correction test poids masse<text:bookmark-end text:name="__RefHeading___correction_test_poids_masse_2"/><text:bookmark-end text:name="correction_test_poids_masse"/></text:h>
      <text:h text:style-name="Heading_20_2" text:outline-level="2"><text:bookmark-start text:name="__RefHeading___correction_activite_p_100_3"/><text:bookmark-start text:name="correction_activite_p_100"/>2. Correction Activité p 100<text:bookmark-end text:name="__RefHeading___correction_activite_p_100_3"/><text:bookmark-end text:name="correction_activite_p_100"/></text:h>
      <text:p text:style-name="Text_20_body">1. 110 ms = 0,11 s</text:p>
      <text:p text:style-name="Text_20_body">2. Elle augmente (v augmente aussi)</text:p>
      <text:p text:style-name="Text_20_body">3. La B</text:p>
      <text:p text:style-name="Text_20_body">4. Elle augmente. La B va plus vite car la distance parcourue en 110 ms est plus grande pour B avant l'impact</text:p>
      <text:p text:style-name="Text_20_body">(=5. Ep (Ec = 0 car elle est immobile)</text:p>
      <text:p text:style-name="Text_20_body">Ep diminue car h diminue.</text:p>
      <text:p text:style-name="Text_20_body">6. B a plus d'énergie cinétique car elle va plus vite.</text:p>
      <text:p text:style-name="Text_20_body">7. Ep maximale diminue nulle</text:p>
      <text:p text:style-name="Text_20_body">Ec nulle augmente maximale</text:p>
      <text:h text:style-name="Heading_20_2" text:outline-level="2"><text:bookmark-start text:name="__RefHeading___correction_tp_energie_mecanique_4"/><text:bookmark-start text:name="correction_tp_energie_mecanique"/>3. Correction TP énergie mécanique<text:bookmark-end text:name="__RefHeading___correction_tp_energie_mecanique_4"/><text:bookmark-end text:name="correction_tp_energie_mecanique"/></text:h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https://nuage03.apps.education.fr/index.php/s/W6DaS2XLGyyFZw2</text:p>
      <text:p text:style-name="Text_20_body">Corriger : énergie de position → énergie potentielle</text:p>
      <text:p text:style-name="Text_20_body"><draw:frame draw:style-name="media" draw:name="0" text:anchor-type="as-char" draw:z-index="0" svg:width="31.961666666667cm" style:rel-width="100%" svg:height="24.28875cm" style:rel-height="scale"><draw:image xlink:href="Pictures/272140f0e5131b86350ac059ac8db74e.png" xlink:type="simple" xlink:show="embed" xlink:actuate="onLoad"/></draw:frame></text:p>
      <text:p text:style-name="Text_20_body"><draw:frame draw:style-name="media" draw:name="1" text:anchor-type="as-char" draw:z-index="1" svg:width="32.437916666667cm" style:rel-width="100%" svg:height="22.119166666667cm" style:rel-height="scale"><draw:image xlink:href="Pictures/d4afa085d770af4fb394a7cf46743cf6.png" xlink:type="simple" xlink:show="embed" xlink:actuate="onLoad"/></draw:frame></text:p>
      <text:p text:style-name="Text_20_body">Activité C'est pas sorcier :</text:p>
      <text:p text:style-name="Text_20_body">https://nuage03.apps.education.fr/index.php/s/2r2Kxm3Dw8krSAC</text:p>
      <text:p text:style-name="Text_20_body">Corriger l'énoncé : 2. Quelle est la distance de freinage ? → Quelle est la distance d'arrêt ?</text:p>
      <text:p text:style-name="Text_20_body">1. da = distance d'arrêt = distance parcourue entre le moment où je vois l'obstacle et je m'arrête</text:p>
      <text:p text:style-name="Text_20_body">dr = distance de réaction = distance parcourue entre le moment où je vois l'obstacle et je commence à freiner</text:p>
      <text:p text:style-name="Text_20_body">df = distance de freinage = distance parcourue entre le moment où je freine et le moment où je m'arrête</text:p>
      <text:p text:style-name="Text_20_body">da = dr + df</text:p>
      <text:p text:style-name="Text_20_body">2. da = 130 m pour v = 130 km/h</text:p>
      <text:p text:style-name="Text_20_body">da = 180 m pour v = 160 km/h</text:p>
      <text:p text:style-name="Text_20_body">3. Il faut penser à convertir les km/h en m/s car c'est ce qui est demandé dans la formule.</text:p>
      <text:p text:style-name="Text_20_body">v = 40 km/h = 40 / 3.6 = 11 m/s</text:p>
      <text:p text:style-name="Text_20_body">v = 80 km/h = 80 / 3.6 = 22 m/s</text:p>
      <text:p text:style-name="Text_20_body">Ec = 1/2 m v²</text:p>
      <text:p text:style-name="Text_20_body">Ec en J m en kg et v en m/s</text:p>
      <text:p text:style-name="Text_20_body">à 40 km/h Ec = 1/2 x 1000 x 11² = 61728,4 J sans arrondir</text:p>
      <text:p text:style-name="Text_20_body">à 80 km/h Ec = 1/2 x 1000 x 22² = 246 913,6 J sans arrondir</text:p>
      <text:p text:style-name="Text_20_body">Cette énergie est 246913,6 / 61728,4 = 4 fois plus grande.</text:p>
      <text:p text:style-name="Text_20_body">Quand on double la vitesse, l'énergie cinétique est multipliée par 4.<text:line-break/>
4. df = 10 m à 40 km/h</text:p>
      <text:p text:style-name="Text_20_body">df = 40 m à 80 km/h : la distance de freinage est quadruplée</text:p>
      <text:p text:style-name="Text_20_body">5. dr = 11 m à 40 km/h</text:p>
      <text:p text:style-name="Text_20_body">vérifions :</text:p>
      <text:p text:style-name="Text_20_body">dr = t x v</text:p>
      <text:p text:style-name="Text_20_body">t = 1s et v = 40 km/h = 40 / 3.6 = 11 m/s</text:p>
      <text:p text:style-name="Text_20_body">donc dr = 1 x 11 = 11 m</text:p>
      <text:p text:style-name="Text_20_body">6. dr = 22 m à 80 km/h</text:p>
      <text:p text:style-name="Text_20_body">vérifions :</text:p>
      <text:p text:style-name="Text_20_body">dr = t x v</text:p>
      <text:p text:style-name="Text_20_body">t = 1s et v = 80 km/h = 80 / 3.6 = 22 m/s</text:p>
      <text:p text:style-name="Text_20_body">donc dr = 1 x 22 = 22 m</text:p>
      <text:p text:style-name="Text_20_body">7. da = 11 + 10 = 21 m à 40 km/h</text:p>
      <text:p text:style-name="Text_20_body">da = 22 + 40 = 62 m à 80 km/h</text:p>
      <text:p text:style-name="Text_20_body">8. E<text:span text:style-name="sub">en</text:span> &lt;sub&gt; haut&lt;/sub&gt; = Ec<text:span text:style-name="sub">en</text:span> &lt;sub&gt; haut&lt;/sub&gt; + Ep<text:span text:style-name="sub">en</text:span> &lt;sub&gt; haut&lt;/sub&gt; = 0 + m x g x h</text:p>
      <text:p text:style-name="Text_20_body">E<text:span text:style-name="sub">en</text:span> &lt;sub&gt; bas&lt;/sub&gt; = Ec<text:span text:style-name="sub">en</text:span> &lt;sub&gt; bas&lt;/sub&gt; + Ep<text:span text:style-name="sub">en</text:span> &lt;sub&gt; bas&lt;/sub&gt; = 1/2 x m x v² + 0</text:p>
      <text:p text:style-name="Text_20_body">E se conserve tout au long de la chute (peu de frottement)</text:p>
      <text:p text:style-name="Text_20_body">E<text:span text:style-name="sub">en</text:span> &lt;sub&gt; haut&lt;/sub&gt; = E<text:span text:style-name="sub">en</text:span> &lt;sub&gt; bas&lt;/sub&gt;</text:p>
      <text:p text:style-name="Text_20_body">Vérifions le calcul pour une personne de 50 kg : E<text:span text:style-name="sub">en</text:span> &lt;sub&gt; haut&lt;/sub&gt; = 50 x 9,8 x 10 = 4900 J</text:p>
      <text:p text:style-name="Text_20_body">E<text:span text:style-name="sub">en</text:span> &lt;sub&gt; bas&lt;/sub&gt; = 1/2 x 50 x 13,9² = 4830 J car v = 50 km/h = 50 / 3.6 = 13,9 m/s</text:p>
      <text:p text:style-name="Text_20_body">Son calcul est correct.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Ex 1 et Ex 2</text:p>
      <text:p text:style-name="Text_20_body">https://nuage03.apps.education.fr/index.php/s/2r2Kxm3Dw8krSA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54:38</meta:creation-date>
    <dc:creator>Generated</dc:creator>
    <dc:date>2026-09-02T09::54:38</dc:date>
    <dc:language>en-US</dc:language>
    <meta:editing-cycles>1</meta:editing-cycles>
    <meta:editing-duration>PT0S</meta:editing-duration>
    <dc:title>3eme20252026:seance_16bis</dc:title>
  </office:meta>
</office:document-meta>
</file>