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24e6d8e0230315ccb05a87086841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3"/><text:bookmark-start text:name="__RefHeading___seance_23_1"/><text:bookmark-start text:name="seance_23"/>Séance 23<text:bookmark-end text:name="__RefHeading___seance_23_1"/><text:bookmark-end text:name="seance_23"/></text:h>
      <text:h text:style-name="Heading_20_2" text:outline-level="2"><text:bookmark-start text:name="__RefHeading___lecon_puissance_2"/><text:bookmark-start text:name="lecon_puissance"/>1. Leçon puissance<text:bookmark-end text:name="__RefHeading___lecon_puissance_2"/><text:bookmark-end text:name="lecon_puissance"/></text:h>
      <text:p text:style-name="Text_20_body">https://nuage03.apps.education.fr/index.php/s/GbqxCLncpEYZNwY</text:p>
      <text:p text:style-name="Text_20_body"><draw:frame draw:style-name="media" draw:name="0" text:anchor-type="as-char" draw:z-index="0" svg:width="19.261666666667cm" style:rel-width="100%" svg:height="14.419791666667cm" style:rel-height="scale"><draw:image xlink:href="Pictures/7424e6d8e0230315ccb05a870868411c.png" xlink:type="simple" xlink:show="embed" xlink:actuate="onLoad"/></draw:frame></text:p>
      <text:h text:style-name="Heading_20_2" text:outline-level="2"><text:bookmark-start text:name="__RefHeading___tp_energie_en_electricite_3"/><text:bookmark-start text:name="tp_energie_en_electricite"/>2. TP énergie en électricité<text:bookmark-end text:name="__RefHeading___tp_energie_en_electricite_3"/><text:bookmark-end text:name="tp_energie_en_electricite"/></text:h>
      <text:p text:style-name="Text_20_body">https://nuage03.apps.education.fr/index.php/s/wEgX7xP4KXanqYR</text:p>
      <text:p text:style-name="Text_20_body">PodEduc - Energie Électrique En Fonction Du Temps Pour…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ercice 1, 2 et 3</text:p>
      <text:p text:style-name="Text_20_body">https://nuage03.apps.education.fr/index.php/s/xnTgkbEg6cPkz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48:35</meta:creation-date>
    <dc:creator>Generated</dc:creator>
    <dc:date>2026-09-02T07::48:35</dc:date>
    <dc:language>en-US</dc:language>
    <meta:editing-cycles>1</meta:editing-cycles>
    <meta:editing-duration>PT0S</meta:editing-duration>
    <dc:title>3eme20252026:seance_23</dc:title>
  </office:meta>
</office:document-meta>
</file>