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b5c0cd92703e2d95608995959e2ebc.png"/>
  <manifest:file-entry manifest:media-type="image/png" manifest:full-path="Pictures/90f38d2f14d1451a742ecd631fd2b4a7.png"/>
  <manifest:file-entry manifest:media-type="image/png" manifest:full-path="Pictures/e5aec1677cd3b6904cac02ee1c69aa28.png"/>
  <manifest:file-entry manifest:media-type="image/png" manifest:full-path="Pictures/fea2505b64b557a90f52c1753e408c66.png"/>
  <manifest:file-entry manifest:media-type="image/png" manifest:full-path="Pictures/a239c1f2aee3d578e1d80c15b78b0811.png"/>
  <manifest:file-entry manifest:media-type="image/png" manifest:full-path="Pictures/dcc8e6af49968c8933452ab3402d28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24"/><text:bookmark-start text:name="__RefHeading___seance_24_1"/><text:bookmark-start text:name="seance_24"/>Séance 24<text:bookmark-end text:name="__RefHeading___seance_24_1"/><text:bookmark-end text:name="seance_24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draw:frame draw:style-name="media" draw:name="0" text:anchor-type="as-char" draw:z-index="0" svg:width="41.804166666667cm" style:rel-width="100%" svg:height="17.568333333333cm" style:rel-height="scale"><draw:image xlink:href="Pictures/efb5c0cd92703e2d95608995959e2ebc.png" xlink:type="simple" xlink:show="embed" xlink:actuate="onLoad"/></draw:frame></text:p>
      <text:p text:style-name="Text_20_body"><draw:frame draw:style-name="media" draw:name="1" text:anchor-type="as-char" draw:z-index="1" svg:width="32.120416666667cm" style:rel-width="100%" svg:height="14.499166666667cm" style:rel-height="scale"><draw:image xlink:href="Pictures/90f38d2f14d1451a742ecd631fd2b4a7.png" xlink:type="simple" xlink:show="embed" xlink:actuate="onLoad"/></draw:frame></text:p>
      <text:p text:style-name="Text_20_body"><draw:frame draw:style-name="media" draw:name="2" text:anchor-type="as-char" draw:z-index="2" svg:width="39.105416666667cm" style:rel-width="100%" svg:height="20.134791666667cm" style:rel-height="scale"><draw:image xlink:href="Pictures/e5aec1677cd3b6904cac02ee1c69aa28.png" xlink:type="simple" xlink:show="embed" xlink:actuate="onLoad"/></draw:frame></text:p>
      <text:h text:style-name="Heading_20_2" text:outline-level="2"><text:bookmark-start text:name="__RefHeading___correction_du_tp_3"/><text:bookmark-start text:name="correction_du_tp"/>2. Correction du TP<text:bookmark-end text:name="__RefHeading___correction_du_tp_3"/><text:bookmark-end text:name="correction_du_tp"/></text:h>
      <text:h text:style-name="Heading_20_2" text:outline-level="2"><text:bookmark-start text:name="__RefHeading___exercice_4_4"/><text:bookmark-start text:name="exercice_4"/>3. Exercice 4<text:bookmark-end text:name="__RefHeading___exercice_4_4"/><text:bookmark-end text:name="exercice_4"/></text:h>
      <text:p text:style-name="Text_20_body"><draw:frame draw:style-name="media" draw:name="3" text:anchor-type="as-char" draw:z-index="3" svg:width="41.486666666667cm" style:rel-width="100%" svg:height="21.087291666667cm" style:rel-height="scale"><draw:image xlink:href="Pictures/fea2505b64b557a90f52c1753e408c66.png" xlink:type="simple" xlink:show="embed" xlink:actuate="onLoad"/></draw:frame></text:p>
      <text:h text:style-name="Heading_20_2" text:outline-level="2"><text:bookmark-start text:name="__RefHeading___lecon_puissance_energie_5"/><text:bookmark-start text:name="lecon_puissance_energie"/>4. Leçon puissance énergie<text:bookmark-end text:name="__RefHeading___lecon_puissance_energie_5"/><text:bookmark-end text:name="lecon_puissance_energie"/></text:h>
      <text:p text:style-name="Text_20_body"><draw:frame draw:style-name="media" draw:name="4" text:anchor-type="as-char" draw:z-index="4" svg:width="31.220833333333cm" style:rel-width="100%" svg:height="20.902083333333cm" style:rel-height="scale"><draw:image xlink:href="Pictures/a239c1f2aee3d578e1d80c15b78b0811.png" xlink:type="simple" xlink:show="embed" xlink:actuate="onLoad"/></draw:frame></text:p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Exercice 5 et 6</text:p>
      <text:p text:style-name="Text_20_body"><draw:frame draw:style-name="media" draw:name="5" text:anchor-type="as-char" draw:z-index="5" svg:width="24.712083333333cm" style:rel-width="100%" svg:height="15.319375cm" style:rel-height="scale"><draw:image xlink:href="Pictures/dcc8e6af49968c8933452ab3402d28d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24:46</meta:creation-date>
    <dc:creator>Generated</dc:creator>
    <dc:date>2026-09-02T03::24:46</dc:date>
    <dc:language>en-US</dc:language>
    <meta:editing-cycles>1</meta:editing-cycles>
    <meta:editing-duration>PT0S</meta:editing-duration>
    <dc:title>3eme20252026:seance_24</dc:title>
  </office:meta>
</office:document-meta>
</file>